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getarisch:linsen-buletten:start"/><text:bookmark-start text:name="__RefHeading___linsen-buletten_bratling_1"/><text:bookmark-start text:name="linsen-buletten_bratling"/>Linsen-Buletten / Bratling<text:bookmark-end text:name="__RefHeading___linsen-buletten_bratling_1"/><text:bookmark-end text:name="linsen-buletten_bratling"/></text:h>
      <text:p text:style-name="Text_20_body">Dieses Rezept nicht nur für „Beluga-Linsen“, alle anderen Linsen können verwendet werden. Die Idee zu den Bratlingen entstand aus einer Überproduktion von Linsen die ich nicht wegschmeißen wollte. (<text:span text:style-name="Strong_20_Emphasis">Lebensmittel sind zu wertvoll für die Mülltonne</text:span>) <text:line-break/>
Wenn gekochte Linsen übrig bleiben, lässt sich auch daraus noch etwas Gutes machen. Diese knusprigen Buletten aus Linsen und Bulgur schmecken als Imbiss zusammen mit einem Salat. Oder sind in der Miniportion – nur walnussgroß – und zusammen mit einem Dip ein hübscher Happen zum Glas Wein oder Bier.</text:p>
      <text:p text:style-name="Text_20_body"><text:span text:style-name="Strong_20_Emphasis">Zutaten:</text:span> für 4-6 Portionen <text:line-break/>
1 große Zwiebel <text:line-break/>
2-3 Knoblauchzehen <text:line-break/>
1-2 Chilis <text:line-break/>
2 EL Olivenöl <text:line-break/>
200 g Bulgur (türkische Hartweizengrütze) <text:line-break/>
300 ml Brühe <text:line-break/>
2-3 Tassen gekochte Linsen (Sorte ganz nach Gusto) <text:line-break/>
Salz<text:line-break/>
Pfeffer <text:line-break/>
etwas gemahlener Bockshornklee <text:line-break/>
1 Paprika rot <text:line-break/>
2 Selleriestangen <text:line-break/>
1 Ei <text:line-break/>
reichlich Kräuter (z. B. Basilikum, Thaibasilikum, Zitronenbasilikum, Kerbel, Petersilie,
Koriandergrün) <text:line-break/>
Öl zum Braten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1::44:38</meta:creation-date>
    <dc:creator>Generated</dc:creator>
    <dc:date>2026-08-25T21::44:38</dc:date>
    <dc:language>en-US</dc:language>
    <meta:editing-cycles>1</meta:editing-cycles>
    <meta:editing-duration>PT0S</meta:editing-duration>
    <dc:title>vegetarisch:linsen-buletten:start</dc:title>
  </office:meta>
</office:document-meta>
</file>