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8f7290f18f463a8afcfd421ecf1e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fruchtiges_curry"/><text:bookmark-start text:name="__RefHeading___fruchtiges_curry_indian_style_1"/><text:bookmark-start text:name="fruchtiges_curry_indian_style"/>Fruchtiges Curry "Indian Style"<text:bookmark-end text:name="__RefHeading___fruchtiges_curry_indian_style_1"/><text:bookmark-end text:name="fruchtiges_curry_indian_style"/></text:h>
      <text:p text:style-name="Text_20_body"><draw:frame draw:style-name="media" draw:name="0" text:anchor-type="as-char" draw:z-index="0" svg:width="5.29166666667cm" style:rel-width="100%" svg:height="7.05555555556cm" style:rel-height="scale"><draw:image xlink:href="Pictures/8b8f7290f18f463a8afcfd421ecf1ee9.jpg" xlink:type="simple" xlink:show="embed" xlink:actuate="onLoad"/></draw:frame></text:p>
      <text:p text:style-name="Text_20_body"><text:span text:style-name="Strong_20_Emphasis">Zutaten:</text:span><text:line-break/>
300 gr. Hähnchenbrustfilet <text:line-break/>
2 EL Joghurt natur<text:line-break/>
1 TL Curry<text:line-break/>
½ TL Koriander gem.<text:line-break/>
½ TL Kreutzkümmel (Kumin)<text:line-break/>
100 gr. Zucchini gelb<text:line-break/>
100 gr. Zucchini grün<text:line-break/>
2 St Paprika rot<text:line-break/></text:p>
      <text:p text:style-name="Text_20_body">für die Sauce<text:line-break/>
1 Mango ca. 300 gr. Fruchtfleisch<text:line-break/>
400 ml Kokosmilch<text:line-break/>
1½ EL Currypulver<text:line-break/></text:p>
      <text:p text:style-name="Text_20_body"><text:span text:style-name="Strong_20_Emphasis">Zubereitung:</text:span><text:line-break/>
Das Fleisch in 2×2 cm große Stücke schneiden mit Salz, Pfeffer und Paprika würzen und unter den Jogurt mischen, und im Kühlschrank ca. 20 Min. ziehen lassen.<text:line-break/>
Zucchini längs halbieren und entkernen. Das Gemüse in ca. 1 cm dicke Stücke schneiden.<text:line-break/>
Den Wasserbehäter mit 400 ml. Wasser füllen und den Dampfaufsatz aufsetzen.Den Dampfaufsatz schichtweise mit Pakrika, Zucchini füllen und die marinierten Fleischstücke nebeneinander obenauf setzen.<text:line-break/>
Den MicroGourmet verschließen. Alles in der Microwelle bei 600 Watt ca. 18 Min. garen und im Anschluß 10 Min. ziehen lassen.<text:line-break/>
Während der Stehzeit die Mango schälen und das Fleisch in kleine Stücke schneiden. Mit der Kokosmilch und dem Currypulver zu einer Sauce verkochen, ggf. mit einem Mix-Stab auf mixen. Abschmecken und zum gegartem Fleisch/Gemüse servieren.<text:line-break/></text:p>
      <text:p text:style-name="Text_20_body"><text:span text:style-name="Strong_20_Emphasis">Variante:</text:span><text:line-break/>
Ersetzt werden kann das Gemüse sehr gut durch TK China-Gemüse Mix. (wie im Photo abgebildet) Das Gemüse sollte aufgetaut verwendet werden. Bei TK-Ware verlängert sich die Garzeit um ca. 6 Min.</text:p>
      <text:p text:style-name="Text_20_body"><text:span text:style-name="Strong_20_Emphasis">Historie:</text:span><text:line-break/>
5.10.2018 TupperParty (MicroGourmet)<text:line-break/>
17.10.2018 mit China-Gemüse </text:p>
      <text:p text:style-name="Horizontal_20_Line"/>
      <text:p text:style-name="Text_20_body"><text:a xlink:type="simple" xlink:href="https://ddws.de/kochen_mit_tupperware" text:style-name="Internet_20_link" text:visited-style-name="Visited_20_Internet_20_Link">Kochen mit Tupperware Produkte</text:a><text:line-break/>
<text:a xlink:type="simple" xlink:href="https://ddws.de/start" text:style-name="Internet_20_link" text:visited-style-name="Visited_20_Internet_20_Link">Essen und Meh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2::56:21</meta:creation-date>
    <dc:creator>Generated</dc:creator>
    <dc:date>2026-08-20T22::56:21</dc:date>
    <dc:language>en-US</dc:language>
    <meta:editing-cycles>1</meta:editing-cycles>
    <meta:editing-duration>PT0S</meta:editing-duration>
    <dc:title>tupper:fruchtiges_curry</dc:title>
  </office:meta>
</office:document-meta>
</file>