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rta_croccantino"/><text:bookmark-start text:name="__RefHeading___torta_croccabtino_1"/><text:bookmark-start text:name="torta_croccabtino"/>Torta Croccabtino<text:bookmark-end text:name="__RefHeading___torta_croccabtino_1"/><text:bookmark-end text:name="torta_croccabtino"/></text:h>
      <text:p text:style-name="Text_20_body">… ein ital. Nuss-Krokant Kuchen, der schnell und einfach zubereitet werden kann. <text:line-break/>
Im Gegensatz zum Original habe ich das „Ceoccantino“, für etwas Frische, noch mit Camberry´s, Rosinen und Aprikosen angepasst.</text:p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</text:p>
      <text:p text:style-name="Text_20_body"><text:span text:style-name="Strong_20_Emphasis"> Historie:</text:span> <text:line-break/>
8.5.2022 zum Muttertag  <text:line-break/></text:p>
      <text:p text:style-name="Horizontal_20_Line"/>
      <text:p text:style-name="Text_20_body"><text:a xlink:type="simple" xlink:href="https://ddws.de/backen_kuchen" text:style-name="Internet_20_link" text:visited-style-name="Visited_20_Internet_20_Link">Kuch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0::05:46</meta:creation-date>
    <dc:creator>Generated</dc:creator>
    <dc:date>2026-09-08T20::05:46</dc:date>
    <dc:language>en-US</dc:language>
    <meta:editing-cycles>1</meta:editing-cycles>
    <meta:editing-duration>PT0S</meta:editing-duration>
    <dc:title>torta_croccantino</dc:title>
  </office:meta>
</office:document-meta>
</file>