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f900cbd10a60396d285406e0f63b70.png"/>
  <manifest:file-entry manifest:media-type="image/png" manifest:full-path="Pictures/5e7c0bbaa1c85bc4ac31e324992d0d3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ppe:start"/><text:bookmark-start text:name="__RefHeading___suppe_1"/><text:bookmark-start text:name="suppe"/>Suppe:<text:bookmark-end text:name="__RefHeading___suppe_1"/><text:bookmark-end text:name="suppe"/></text:h>
      <text:p text:style-name="Text_20_body">Suppe bezeichnet eine gewöhnlich warme, flüssige bis dünnbreiige Speise, die in der Regel aus Wasser, Milch, Käse, Gemüse, Obst, Fleisch, Fleischextrakten, Fisch, Gewürzen, Getreideprodukten und weiteren Zutaten hergestellt wird. Ferner werden dem meist als Vorspeise servierten Gericht zusätzliche Bestandteile wie Suppeneinlagen beigefügt. Es wird im Allgemeinen zwischen klaren und gebundenen Suppen unterschieden.<text:line-break/></text:p>
      <text:p text:style-name="Text_20_body">Ich möchte hier meine Suppen auf führen ohne mich an Rubriken, wie gebunden, Cremsuppen, Consomé, vegetarisch oder noch sonst irgendetwas zu halten, einfach Lecker muss es sein.</text:p>
      <text:p text:style-name="Horizontal_20_Line"/>
      <table:table table:style-name="Table">
        <table:table-column/>
        <table:table-column/>
        <table:table-column/>
        <table:table-column/>
        <table:table-column/>
        <table:table-row>
          <table:table-cell office:value-type="string" table:style-name="tablecell">
            <text:p text:style-name="tablealigncenter">  <text:span text:style-name="Strong_20_Emphasis">Name</text:span>  </text:p>
          </table:table-cell>
          <table:table-cell office:value-type="string" table:style-name="tablecell">
            <text:p text:style-name="tablealigncenter">  <text:span text:style-name="Strong_20_Emphasis">Besonderheit</text:span>  </text:p>
          </table:table-cell>
          <table:table-cell office:value-type="string" table:style-name="tablecell">
            <text:p text:style-name="tablealigncenter">  <text:span text:style-name="Strong_20_Emphasis">Herkunft</text:span>  </text:p>
          </table:table-cell>
          <table:table-cell office:value-type="string" table:style-name="tablecell">
            <text:p text:style-name="tablealigncenter">  <text:span text:style-name="Strong_20_Emphasis">meine Info dazu</text:span>  </text:p>
          </table:table-cell>
          <table:table-cell office:value-type="string" table:style-name="tablecell"/>
        </table:table-row>
        <table:table-row>
          <table:table-cell office:value-type="string" table:style-name="tablecell">
            <text:p text:style-name="tablealignleft"><text:a xlink:type="simple" xlink:href="https://ddws.de/suppe:scharfe-tomaten-kokos_suppe" text:style-name="Internet_20_link" text:visited-style-name="Visited_20_Internet_20_Link">Scharfe-Tomaten-Kokos Suppe</text:a></text:p>
          </table:table-cell>
          <table:table-cell office:value-type="string" table:style-name="tablecell">
            <text:p text:style-name="tablealignleft">asiatisch scharf </text:p>
          </table:table-cell>
          <table:table-cell office:value-type="string" table:style-name="tablecell">
            <text:p text:style-name="tablealigncenter">  <draw:frame draw:style-name="media" draw:name="0" text:anchor-type="as-char" draw:z-index="0" svg:width="1.5875cm" svg:height="0.881944444444cm"><draw:image xlink:href="Pictures/e7f900cbd10a60396d285406e0f63b70.png" xlink:type="simple" xlink:show="embed" xlink:actuate="onLoad"/></draw:frame>  </text:p>
          </table:table-cell>
          <table:table-cell office:value-type="string" table:style-name="tablecell" table:number-columns-spanned="2">
            <text:p text:style-name="tablealignleft"> die angenehme Schärfe kommt vom Ingwer </text:p>
          </table:table-cell>
          <table:covered-table-cell/>
        </table:table-row>
        <table:table-row>
          <table:table-cell office:value-type="string" table:style-name="tablecell">
            <text:p text:style-name="tablealignleft"><text:line-break/><text:a xlink:type="simple" xlink:href="https://ddws.de/suppe:monschauer_senfsuppe" text:style-name="Internet_20_link" text:visited-style-name="Visited_20_Internet_20_Link">Monschauer Senfsuppe</text:a></text:p>
          </table:table-cell>
          <table:table-cell office:value-type="string" table:style-name="tablecell"/>
          <table:table-cell office:value-type="string" table:style-name="tablecell">
            <text:p text:style-name="tablealignleft"> <draw:frame draw:style-name="media" draw:name="1" text:anchor-type="as-char" draw:z-index="1" svg:width="1.32291666667cm" svg:height="1.38773958333cm"><draw:image xlink:href="Pictures/5e7c0bbaa1c85bc4ac31e324992d0d31.png" xlink:type="simple" xlink:show="embed" xlink:actuate="onLoad"/></draw:frame> </text:p>
          </table:table-cell>
          <table:table-cell office:value-type="string" table:style-name="tablecell">
            <text:p text:style-name="tablealignleft"><text:line-break/>né scharfe sache </text:p>
          </table:table-cell>
          <table:table-cell office:value-type="string" table:style-name="tablecell"/>
        </table:table-row>
        <table:table-row>
          <table:table-cell office:value-type="string" table:style-name="tablecell">
            <text:p text:style-name="tablealignleft">Grieß-Klößchen </text:p>
          </table:table-cell>
          <table:table-cell office:value-type="string" table:style-name="tablecell">
            <text:p text:style-name="tablealignleft"> eine Einlage </text:p>
          </table:table-cell>
          <table:table-cell office:value-type="string" table:style-name="tablecell"/>
          <table:table-cell office:value-type="string" table:style-name="tablecell">
            <text:p text:style-name="tablealignleft"> als eine Alternative zu Zwieback-Klößchen </text:p>
          </table:table-cell>
          <table:table-cell office:value-type="string" table:style-name="tablecell"/>
        </table:table-row>
      </table:table>
      <text:p text:style-name="Horizontal_20_Line"/>
      <text:p text:style-name="Text_20_body"><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8::52:39</meta:creation-date>
    <dc:creator>Generated</dc:creator>
    <dc:date>2026-09-07T18::52:39</dc:date>
    <dc:language>en-US</dc:language>
    <meta:editing-cycles>1</meta:editing-cycles>
    <meta:editing-duration>PT0S</meta:editing-duration>
    <dc:title>suppe:start</dc:title>
  </office:meta>
</office:document-meta>
</file>