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634b1982ff85bb5d4236baa092e7d2.jpg"/>
  <manifest:file-entry manifest:media-type="image/jpeg" manifest:full-path="Pictures/b740cde2c85c8bb9bf9e40cddf951e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ed-afrikanisches_vom_feuer:sosaties"/><text:bookmark-start text:name="__RefHeading___sosaties_1"/><text:bookmark-start text:name="sosaties"/>Sosaties<text:bookmark-end text:name="__RefHeading___sosaties_1"/><text:bookmark-end text:name="sosaties"/></text:h>
      <text:p text:style-name="Text_20_body"><draw:frame draw:style-name="media" draw:name="0" text:anchor-type="as-char" draw:z-index="0" svg:width="2.64583333333cm" style:rel-width="100%" svg:height="1.52548828125cm" style:rel-height="scale"><draw:image xlink:href="Pictures/dc634b1982ff85bb5d4236baa092e7d2.jpg" xlink:type="simple" xlink:show="embed" xlink:actuate="onLoad"/></draw:frame> <draw:frame draw:style-name="media" draw:name="1" text:anchor-type="as-char" draw:z-index="1" svg:width="2.64583333333cm" style:rel-width="100%" svg:height="2.64583333333cm" style:rel-height="scale"><draw:image xlink:href="Pictures/b740cde2c85c8bb9bf9e40cddf951e12.jpg" xlink:type="simple" xlink:show="embed" xlink:actuate="onLoad"/></draw:frame><text:line-break/>
Wenn du deine Freunde mit einem authentischen„ Gericht überraschen willst, dann probiere doch mal die Sosaties.
Sie sind Fleischspieße, meist Lamm, garniert mit Früchten oder Gemüse.</text:p>
      <text:p text:style-name="Horizontal_20_Line"/>
      <text:p text:style-name="Text_20_body"><text:span text:style-name="Strong_20_Emphasis">Zutaten:</text:span><text:line-break/>
450 bis 500 Gramm Lamm<text:line-break/>
50 g Speck in kleine Würfel geschnitten<text:line-break/>
1 große Zwiebel <text:line-break/>
0,5 EL Currypulver<text:line-break/>
2 Knoblauchzehen <text:line-break/>
3-4 EL Sonnenblumenöl<text:line-break/>
1 EL Zucker <text:line-break/>
0,25 Liter Essig <text:line-break/>
2 EL Aprikosenmarmelade<text:line-break/>
1 EL Speisestärke <text:line-break/>
1 Esslöffel Rotweinessig <text:line-break/>
250 g getrocknete Aprikosen<text:line-break/>
125 ml Sherry (süß oder trocken)<text:line-break/>
Schaschlikspieße (ca. 25cm lang) <text:line-break/></text:p>
      <text:p text:style-name="Text_20_body"><text:span text:style-name="Strong_20_Emphasis">Vorbereitung:</text:span>
1. Das Lammfleisch in 28 gleich große Stücke schneiden<text:line-break/>
2. Fleisch in eine große Schüssel geben mit einer fein geschnittener Knoblauchzehe<text:line-break/>
3. Lamm mit Salz und Pfeffer würzen und in die Schüssel geben<text:line-break/>
4. Die Zwiebel und 1 Knoblauchzehe fein hacken<text:line-break/>
5. Brate die Zwiebel und den Knoblauch mit dem Currypulver und Sonnenblumenöl an, bis die Zwiebel golden ist<text:line-break/>
6. Zucker, Essig und Aprikosenmarmelade hinzugeben <text:line-break/>
7. Maisstärke in den Rotwein auflösen und hinzufügen <text:line-break/>
8. Lass die Sauce unter ständigem Rühren vorsichtig aufkochen (ca. 3-5 Minuten)<text:line-break/>
9. Dann, lass die Sauce abkühlen und mische das Fleisch hinzu, gut abdecken <text:line-break/>
10. Lass das Fleisch in der Marinade für 1-2 Tage<text:line-break/>
11. Mariniere in einer anderen Schüssel die getrockneten Aprikosen in Sherry für eine Nacht<text:line-break/></text:p>
      <text:p text:style-name="Text_20_body"><text:span text:style-name="Emphasis">1,5 Tage später …</text:span>
Nimm das Fleisch aus der Marinade (behalte die Marinade) <text:line-break/>
Spieße das Lamm, Aprikosen und Speck abwechselnd auf Metall- oder Bambus-Spieße (ca. 25 cm)<text:line-break/>
Grilel über einem Kohlenfeuer oder Braai die Spieße mit Öl bis sie weich und goldbraun sind <text:line-break/>
Die Marinade erhitzen, heiß mit dem gelben Reis und Chutney servieren</text:p>
      <text:p text:style-name="Horizontal_20_Line"/>
      <text:p text:style-name="Text_20_body">Historie und Notizen:<text:line-break/>
Lammspieße mit Aprikosen: <text:span text:style-name="Strong_20_Emphasis">Bitte beachte</text:span>, dass dieses besondere Gericht eine Garzeit von 2 Tagen hat! </text:p>
      <text:p text:style-name="Horizontal_20_Line"/>
      <text:p text:style-name="Text_20_body"><text:a xlink:type="simple" xlink:href="https://ddws.de/sued-afrikanisches_vom_feuer:start" text:style-name="Internet_20_link" text:visited-style-name="Visited_20_Internet_20_Link">Süd-Afri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07:22</meta:creation-date>
    <dc:creator>Generated</dc:creator>
    <dc:date>2026-09-14T09::07:22</dc:date>
    <dc:language>en-US</dc:language>
    <meta:editing-cycles>1</meta:editing-cycles>
    <meta:editing-duration>PT0S</meta:editing-duration>
    <dc:title>sued-afrikanisches_vom_feuer:sosaties</dc:title>
  </office:meta>
</office:document-meta>
</file>