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c25b932318cab1e85dc76ae3b1f22ae1.gif"/>
  <manifest:file-entry manifest:media-type="image/png" manifest:full-path="Pictures/dcd985cdaa1ae3500c8985b9493c95fe.png"/>
  <manifest:file-entry manifest:media-type="image/gif" manifest:full-path="Pictures/b0bfc49f6845d7fe0a9e6446963e876d.gif"/>
  <manifest:file-entry manifest:media-type="image/jpeg" manifest:full-path="Pictures/1c55799b76525a65e63836c092df78ef.jpg"/>
  <manifest:file-entry manifest:media-type="image/jpeg" manifest:full-path="Pictures/8b7dafe6f88dcbda23f5f9ba30f73fa4.jpg"/>
  <manifest:file-entry manifest:media-type="image/png" manifest:full-path="Pictures/e8e0c64a08f27743b55f0315e959d017.png"/>
  <manifest:file-entry manifest:media-type="image/gif" manifest:full-path="Pictures/55683c30b097fb7ff6f943057d8548a5.gif"/>
  <manifest:file-entry manifest:media-type="image/gif" manifest:full-path="Pictures/e7ec48c4b576ae675995eae67b1c8fa4.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onstiges:start"/><text:bookmark-start text:name="__RefHeading___sonstiges_1"/><text:bookmark-start text:name="sonstiges"/>Sonstiges<text:bookmark-end text:name="__RefHeading___sonstiges_1"/><text:bookmark-end text:name="sonstiges"/></text:h>
      <text:p text:style-name="Text_20_body">Hier möchte ich eine Sammlung von Rezepten erstellen die nicht in den großen Kategorien passen.
Dieses sind neben dem Pesto, und Sugo auch Beize und andere Grund- und Ergänzungs-Rezepturen.</text:p>
      <text:p text:style-name="Horizontal_20_Line"/>
      <text:h text:style-name="Heading_20_2" text:outline-level="2"><text:bookmark-start text:name="__RefHeading___feigensenf_2"/><text:bookmark-start text:name="feigensenf"/>Feigensenf:<text:bookmark-end text:name="__RefHeading___feigensenf_2"/><text:bookmark-end text:name="feigensenf"/></text:h>
      <text:p text:style-name="Text_20_body"><text:span text:style-name="Strong_20_Emphasis">Zutaten:</text:span> <text:line-break/>
500 g Feigen <text:line-break/>
200 g Zucker Braun <text:line-break/>
20 g Apfelessig <text:line-break/>
50 g Rotwein <text:line-break/>
50 - 100 g Senfkörner <text:line-break/>
½ Zitrone Saft <text:line-break/>
1 Tl Tymian <text:line-break/>
1 Prise Salz <text:line-break/>
Ergänzung und Alternativen: <text:line-break/>
Basamico-Essig / Apfelessig <text:line-break/>
Portwein / Rotwein <text:line-break/>
Senfkörner / 50% braune Pfefferkörner <text:line-break/>
Zitrone ggf. etwas Abrieb <text:line-break/></text:p>
      <text:p text:style-name="Text_20_body">½ Tl Rosa-Pfefferbeeren <text:line-break/></text:p>
      <text:p text:style-name="Text_20_body"><text:span text:style-name="Strong_20_Emphasis">Zubereitung:</text:span><text:line-break/>
Feigen waschennund Stiele abschneiden, vierteln und pürieren. <text:line-break/>
Zucker und Essig in einem Topfgeben und bei schwacher Hitze auflösen. Dann die pürierten Feigen, Rotwein und Zitronensaft zugeben aufkochen. THymian zugeben und 20 min. köcheln lassen. <text:line-break/>
Senfkörner im Mörser zerkeinern und stampfen. Alternativ auch in der Gewürzmühle mahlen. Dieses nun zugeben und köcheln bis eine dickliche Masse entsteht.(ca.weitere 20 Min.) Die zerquetschten Rosa-Pfeffer-Beeren und Salz zugeben und abschmecken. Nochmalig kurz aufkochen und in sterelisierten Gläser füllen und sofort verschließen. <text:line-break/></text:p>
      <text:p text:style-name="Text_20_body"><text:span text:style-name="Strong_20_Emphasis">Kommentar: </text:span><text:line-break/>
<text:span text:style-name="Strong_20_Emphasis"> Historie: </text:span> <text:line-break/>
15.10.25 erste ernte von unserem Feigenbaum <text:line-break/></text:p>
      <text:p text:style-name="Horizontal_20_Line"/>
      <text:h text:style-name="Heading_20_2" text:outline-level="2"><text:bookmark-start text:name="__RefHeading___pesto_3"/><text:bookmark-start text:name="pesto"/>Pesto:<text:bookmark-end text:name="__RefHeading___pesto_3"/><text:bookmark-end text:name="pesto"/></text:h>
      <text:p text:style-name="Text_20_body"><draw:frame draw:style-name="media" draw:name="0" text:anchor-type="as-char" draw:z-index="0" svg:width="2.64583333333cm" style:rel-width="100%" svg:height="1.54516666667cm" style:rel-height="scale"><draw:image xlink:href="Pictures/c25b932318cab1e85dc76ae3b1f22ae1.gif" xlink:type="simple" xlink:show="embed" xlink:actuate="onLoad"/></draw:frame></text:p>
      <text:p text:style-name="Text_20_body"><text:span text:style-name="Strong_20_Emphasis">Allgemeines:</text:span>
… Das (auch: der) Pesto (von italienisch pestare, „zerstampfen“) ist eine pastose, ungekochte Sauce, die in der italienischen Küche meist zu Nudeln gereicht wird, insbesondere in der Herkunftsregion werden Trofie oder Trenette gewählt. Das bekannteste, Pesto alla genovese, enthält in seiner Ursprungsform Basilikum vermengt mit Pinienkernen, angereichert mit Knoblauch und Olivenöl, sowie Käse. Das heute klassische Pesto entstammt der Region Ligurien und wurde dort Mitte 1863 erstmals dokumentiert.<text:line-break/>Hier möchte ich aber nur Pesto beschreiben die ich für unsere Gerichte selber erstellt und getestet habe: dazu gehörten folgende Pestos:</text:p>
      <text:p text:style-name="Horizontal_20_Line"/>
      <text:h text:style-name="Heading_20_3" text:outline-level="3"><text:bookmark-start text:name="__RefHeading___baerlauch-pesto_4"/><text:bookmark-start text:name="baerlauch-pesto"/>Bärlauch-Pesto<text:bookmark-end text:name="__RefHeading___baerlauch-pesto_4"/><text:bookmark-end text:name="baerlauch-pesto"/></text:h>
      <text:p text:style-name="Text_20_body"><text:span text:style-name="Strong_20_Emphasis">Zutaten:</text:span>
100 gr. frischer Bärlauch,
100 gr. Pinienkerne,
100 ml. Olivenöl, 
50 gr. Parmesankäse,
Salz und Pfeffer</text:p>
      <text:p text:style-name="Text_20_body"><text:span text:style-name="Strong_20_Emphasis">Zubereitung:</text:span><text:line-break/>
Pinienkerne in einer Pfanne trocken rösten und auf einem Brett auskühlen lassen, Mit dem Messer grob hacken, den gewaschenen, geputzen und trocken getupften Bärlauch grob hacken. Bärlauch, Pinienkerne in ein hochwandiges Gefäß geben. Langsam das Öl angießen und alles mit einem Pürierstab zu einer geschmeidigen Paste verarbeiten.
Pecorino(Parmesan) fein reiben und unter die Paste ziehen. Mit Salz sowie Pfeffer würzig abschmecken.</text:p>
      <text:p text:style-name="Text_20_body"><text:span text:style-name="Strong_20_Emphasis">Kommentar:</text:span>
100 ml Olivenöl ist etwas zu wenig!<text:line-break/>
Pesto muss im Kühlschrank einige Tage ziehen.<text:line-break/>
Eine Ergänzung mit mit 50 gr. Basilikum könnte ich mir sehr gut vorstellen: Test wird erfolgen:</text:p>
      <text:p text:style-name="Text_20_body"><text:span text:style-name="Strong_20_Emphasis">Historie:</text:span> 2.4.2015 erstmalig hergestellt und eine Probe für Kathrin mit Versand.</text:p>
      <text:p text:style-name="Horizontal_20_Line"/>
      <text:h text:style-name="Heading_20_3" text:outline-level="3"><text:bookmark-start text:name="__RefHeading___basilikum-pesto_a_la_genovese_5"/><text:bookmark-start text:name="basilikum-pesto_a_la_genovese"/>Basilikum-Pesto a la Genovese<text:bookmark-end text:name="__RefHeading___basilikum-pesto_a_la_genovese_5"/><text:bookmark-end text:name="basilikum-pesto_a_la_genovese"/></text:h>
      <text:p text:style-name="Text_20_body"><text:span text:style-name="Strong_20_Emphasis">Zutaten:</text:span><text:line-break/>
100 g	Basilikum mit Stiel <text:line-break/>
60 g	Pinienkerne geröstet <text:line-break/>
20 g	Knoblauch geschält <text:line-break/>
30 g	Parmesan gerieben<text:line-break/>
2 Blatt	Minze frische<text:line-break/>
50 ml	Rapsöl<text:line-break/>
200 ml	Olivenöl kaltgepresst<text:line-break/>
Meersalz Fleur de Sel<text:line-break/>
Pfeffer frisch gemalen<text:line-break/>
1 Msp.	Zitronenschale abgerieben,</text:p>
      <text:p text:style-name="Text_20_body"><text:span text:style-name="Strong_20_Emphasis">Zubereitung:</text:span> Pinienkerne bei schwacher Hitze ohne Fett haselnussbraun rösten. Käse reiben. Knoblauch schälen und etwas klein hacken. Die Blätter vom Basilikum abzupfen und die Stiele fein hacken. Mit einem Pürierstab zuerst die Stiele ohne Öl zu Brei zerkleinern. Nach und nach die Basilikum-Blätter, die gerösteten Pininienkerne, Knoblauch, Minze und das Rapsöl hinzugeben und alles fein pürieren (Olivenöl wird bitter wenn es mit einem Pürierstab zu schnell und zu lange aufgeschlagen wird!). 
Jetzt das Olivenöl, geriebenen Parmesan-Käse und das Salz und Pfeffer mit einem Kochlöffel unterrühren. Mit etwas abgeriebener Zitronenschale abschmecken. Die fein abgeriebene Zitronenschale verleiht dem Pesto eine ganz besonders weiche, frische Note. Nochmals gut durchrühren und in ein Marmeladenglas o. ä. füllen. Darauf achten, dass alles mit Olivenöl bedeckt ist. 
Im Kühlschrank, offen gelagert, ist das Pesto über viele Wochen haltbar.</text:p>
      <text:p text:style-name="Text_20_body"><text:span text:style-name="Strong_20_Emphasis">Kommentar:</text:span></text:p>
      <text:p text:style-name="Text_20_body"><text:span text:style-name="Strong_20_Emphasis">Historie:</text:span></text:p>
      <text:p text:style-name="Horizontal_20_Line"/>
      <text:h text:style-name="Heading_20_3" text:outline-level="3"><text:bookmark-start text:name="__RefHeading___feldsalat-pesto_6"/><text:bookmark-start text:name="feldsalat-pesto"/>Feldsalat-Pesto<text:bookmark-end text:name="__RefHeading___feldsalat-pesto_6"/><text:bookmark-end text:name="feldsalat-pesto"/></text:h>
      <text:p text:style-name="Text_20_body">… dieses Pesto ist zum Vergleich einer klassischen Basilikum-Variante etwas herber.</text:p>
      <text:p text:style-name="Text_20_body"><text:span text:style-name="Strong_20_Emphasis">Zutaten:</text:span><text:line-break/></text:p>
      <text:p text:style-name="Text_20_body">120 ml Olivenöl <text:line-break/>
50 g Feldsalat <text:line-break/>
50 g Parmesankäse, gerieben <text:line-break/>
20 g Sonnenblumenkerne, geröstet <text:line-break/>
½ Knoblauchzehe <text:line-break/>
Salz und schwarzer Pfeffer aus der Mühle <text:line-break/></text:p>
      <text:p text:style-name="Text_20_body"><text:span text:style-name="Strong_20_Emphasis">Zubereitung:</text:span> <text:line-break/>
Die Knoblauchzehe schälen, fein würfeln und mit etwas Salz zu einem Mus zerquetschen. Zusammen mit den restlichen Zutaten fein mixen und mit Salz und Pfeffer abschmecken.</text:p>
      <text:p text:style-name="Horizontal_20_Line"/>
      <text:h text:style-name="Heading_20_2" text:outline-level="2"><text:bookmark-start text:name="__RefHeading___tex-mex_7"/><text:bookmark-start text:name="tex-mex"/>Tex-Mex<text:bookmark-end text:name="__RefHeading___tex-mex_7"/><text:bookmark-end text:name="tex-mex"/></text:h>
      <text:p text:style-name="Text_20_body"><draw:frame draw:style-name="media" draw:name="1" text:anchor-type="as-char" draw:z-index="1" svg:width="2.64583333333cm" style:rel-width="100%" svg:height="1.51053030303cm" style:rel-height="scale"><draw:image xlink:href="Pictures/dcd985cdaa1ae3500c8985b9493c95fe.png" xlink:type="simple" xlink:show="embed" xlink:actuate="onLoad"/></draw:frame></text:p>
      <text:h text:style-name="Heading_20_3" text:outline-level="3"><text:bookmark-start text:name="__RefHeading___guacamole_8"/><text:bookmark-start text:name="guacamole"/>Guacamole<text:bookmark-end text:name="__RefHeading___guacamole_8"/><text:bookmark-end text:name="guacamole"/></text:h>
      <text:p text:style-name="Text_20_body">… ist ein Avocado-Dip aus der mexikanischen Küche. Dort wird er zum Beispiel zu Taquitos, Tortilla-Chips oder als Beilage zu Fleisch gegessen. Das Wort Guacamole stammt von dem Nahuatl-Wort ahuacamolli, was so viel wie „Avocadosauce“ bedeutet.<text:line-break/></text:p>
      <text:p text:style-name="Text_20_body"><text:span text:style-name="Strong_20_Emphasis">Zutaten:</text:span> <text:line-break/>
2 st. Avocados reife <text:line-break/>
1 st. Zwiebel rote <text:line-break/>
2 Zehen Knoblauch <text:line-break/>
1 st. Limette/Limone Saft <text:line-break/>
1 Tomate Concassée <text:line-break/>
Salz und Pfeffer <text:line-break/></text:p>
      <text:p text:style-name="Text_20_body"><text:span text:style-name="Strong_20_Emphasis">Zubereitung:</text:span><text:line-break/>
Reife Avocados das Fleisch heraus schälen, mit dem Saft von der Zitrone/Limone versetzen. Zwiebeln, Knoblauch und Tomate in kl. Würfel schneiden zu der Avocado geben und mit einem MixStab, oder Gabel zu einer Creme/Paste verarbeiten. Abschmecken mit Salz und Pfeffer, ggf. etwas Chili, Koriander und Olivenöl. </text:p>
      <text:p text:style-name="Text_20_body"><text:span text:style-name="Strong_20_Emphasis">Kommentar:</text:span> Ideal fürs BBQ, Tex-Mex, Grillen und Tacos</text:p>
      <text:p text:style-name="Text_20_body"><text:span text:style-name="Strong_20_Emphasis">Historie:</text:span></text:p>
      <text:p text:style-name="Horizontal_20_Line"/>
      <text:h text:style-name="Heading_20_3" text:outline-level="3"><text:bookmark-start text:name="__RefHeading___salsa_9"/><text:bookmark-start text:name="salsa"/>Salsa<text:bookmark-end text:name="__RefHeading___salsa_9"/><text:bookmark-end text:name="salsa"/></text:h>
      <text:p text:style-name="Text_20_body">… Salsa ist das spanische Wort für Sauce. Im deutschen Sprachraum wird der Begriff Salsa meist für typische Zubereitungsformen der mexikanischen Küche, die mit Chili gewürzt sind, verwendet. Die Salsa wird meist aus Tomaten (rot) oder Tomatillos (grün) und Chilis, Zwiebeln, Knoblauchzehen sowie – je nach Rezept – weiteren Zutaten hergestellt. Obwohl sie oft kalt als Dip (z. B. zu Tortillas und Tacos) verwendet wird, wird sie bei der Herstellung meist gekocht. Eine Ausnahme ist Pico de gallo, eine traditionelle Salsa, deren Zutaten ausschließlich roh vermischt und serviert werden.<text:line-break/></text:p>
      <text:p text:style-name="Horizontal_20_Line"/>
      <text:h text:style-name="Heading_20_4" text:outline-level="4"><text:bookmark-start text:name="__RefHeading___pico_de_gallo_10"/><text:bookmark-start text:name="pico_de_gallo"/>Pico de gallo<text:bookmark-end text:name="__RefHeading___pico_de_gallo_10"/><text:bookmark-end text:name="pico_de_gallo"/></text:h>
      <text:p text:style-name="Text_20_body">… ist eine aus Tomaten, Zwiebeln und Chilis bestehende Würzsauce aus Mexiko, die vor allem zu Fajitas, Burritos oder Tacos serviert wird.</text:p>
      <text:p text:style-name="Text_20_body"><text:span text:style-name="Strong_20_Emphasis">Zutaten:</text:span> <text:line-break/>
3 Strauchtomaten<text:line-break/>
1 weiße Zwiebel<text:line-break/>
1 Knoblauchzehe<text:line-break/>
1 Limette<text:line-break/>
1 kleine Jalapeño<text:line-break/>
Salz &amp; Pfeffer<text:line-break/>
<text:span text:style-name="Strong_20_Emphasis">Varianten:</text:span>
Petersilie / Koriander<text:line-break/>
Gurke / Avocado<text:line-break/></text:p>
      <text:p text:style-name="Text_20_body"><text:span text:style-name="Strong_20_Emphasis">Zubereitung:</text:span><text:line-break/></text:p>
      <text:p text:style-name="Text_20_body">Tomaten o. Kerne in kl Würfel schneiden und mit der in sehr feinen Würfel geschnittenen Zwiebel vermengen.
Die gepresste Knoblauchzehe mit dem Saft der Limette und der klein geschnittenen Jalapeño ( o. Kerne) zu den Tomaten-Zwiebeln geben mit Salz und frisch gem. Pfeffer abschmecken.<text:line-break/>
Die Salsa ggf. mit kleinen Würfel von Salatgurke und /oder Avocado ergänzen. Mit frischem Koriandergrün oder Petersilie bestreuen. </text:p>
      <text:p text:style-name="Text_20_body"><text:span text:style-name="Strong_20_Emphasis">Kommentar:</text:span> Ideal fürs BBQ, Tex-Mex, Grillen und Tacos</text:p>
      <text:p text:style-name="Text_20_body"><text:span text:style-name="Strong_20_Emphasis">Historie:</text:span></text:p>
      <text:p text:style-name="Horizontal_20_Line"/>
      <text:h text:style-name="Heading_20_2" text:outline-level="2"><text:bookmark-start text:name="__RefHeading___tandoori_11"/><text:bookmark-start text:name="tandoori"/>Tandoori<text:bookmark-end text:name="__RefHeading___tandoori_11"/><text:bookmark-end text:name="tandoori"/></text:h>
      <text:p text:style-name="Text_20_body"><draw:frame draw:style-name="media" draw:name="2" text:anchor-type="as-char" draw:z-index="2" svg:width="2.64583333333cm" style:rel-width="100%" svg:height="1.73566666667cm" style:rel-height="scale"><draw:image xlink:href="Pictures/b0bfc49f6845d7fe0a9e6446963e876d.gif" xlink:type="simple" xlink:show="embed" xlink:actuate="onLoad"/></draw:frame></text:p>
      <text:h text:style-name="Heading_20_3" text:outline-level="3"><text:bookmark-start text:name="__RefHeading___dal_12"/><text:bookmark-start text:name="dal"/>Dal<text:bookmark-end text:name="__RefHeading___dal_12"/><text:bookmark-end text:name="dal"/></text:h>
      <text:p text:style-name="Text_20_body">… ist ein Gericht der indischen und pakistanischen Küche, das vorwiegend aus Hülsenfrüchten, besonders Kichererbsen, Linsen, Bohnen oder Erbsen, zubereitet wird. Durch die lange Kochzeit zerkochen die Hülsenfrüchte zu einer Art Brei, der mit Kreuzkümmel, Koriandersamen, geschmorten Zwiebeln, Knoblauch, Chilis, Ingwer und anderen Gewürzen kräftig gewürzt wird. Dal kann sowohl als Hauptspeise, zum Beispiel als Linsencurry beim Dal Bhat, sowie auch als Beilage gereicht werden. <text:line-break/>
Hier eine Beilage mit roten Linsen, die aber auch mit etwas geschortem Hähnchen als Hauptspeise zubereitet werden kann. <text:line-break/></text:p>
      <text:p text:style-name="Text_20_body"><text:span text:style-name="Strong_20_Emphasis">Zutaten:</text:span> <text:line-break/>
1 gr. Zwiebel <text:line-break/>
2 Zehen Knoblauch <text:line-break/>
1 Tl. Garam Masala <text:line-break/>
¼ Tl. Chilli-Pulver <text:line-break/>
½ Tl. Kreutzkümmel (Cumin) <text:line-break/>
100 g Rote-Linsen <text:line-break/>
250 ml Kokosmilch <text:line-break/>
400 ml gehackte Tomaten <text:line-break/>
200 ml Wasser o. Brühe <text:line-break/>
etwas Öl <text:line-break/></text:p>
      <text:p text:style-name="Text_20_body"><text:span text:style-name="Strong_20_Emphasis">Zubereitung:</text:span> <text:line-break/>
Zwiebeln in Öl etwas anschwitzen, gehackter Knoblauch zugeben und mit anschwitzen. Die Gewürze zugeben und weiter anschwitzen. Linsen zugeben und mit Kokosmilch, Wasser und Tomaten ablöschen. Ohne Deckel leicht köcheln bis die Linsen gar sind. Erst nun mit Salz abschmecken.<text:line-break/>
mit etwas Minz-Jogurt servieren.<text:line-break/></text:p>
      <text:p text:style-name="Text_20_body"><text:span text:style-name="Strong_20_Emphasis">Tip:</text:span> Mit Salz erst zum Schluß abschmecken. Mit Salz werden Hülsenfrüchte nicht weich. <text:line-break/></text:p>
      <text:p text:style-name="Text_20_body"><text:span text:style-name="Strong_20_Emphasis">Historie:</text:span></text:p>
      <text:p text:style-name="Horizontal_20_Line"/>
      <text:h text:style-name="Heading_20_3" text:outline-level="3"><text:bookmark-start text:name="__RefHeading___indische_joghurt-beize_13"/><text:bookmark-start text:name="indische_joghurt-beize"/>Indische Joghurt-Beize<text:bookmark-end text:name="__RefHeading___indische_joghurt-beize_13"/><text:bookmark-end text:name="indische_joghurt-beize"/></text:h>
      <text:p text:style-name="Text_20_body">… zum Einlegen des Fleisches für Ofen-Gerichte.
Tanduri Masala (auch Tandoori Masala) ist eine Gewürzmischung der indischen Küche, die für das Marinieren von Fleischgerichten aus dem Tandur, einem Holzkohle-Ofen.</text:p>
      <text:p text:style-name="Text_20_body"><text:span text:style-name="Strong_20_Emphasis">Zutaten:</text:span> <text:line-break/>
1 St. Kardamom grün<text:line-break/>
1/4 Tl. Chilli<text:line-break/>
2 Tl. Koriander ganz<text:line-break/>
1 Tl. Kreuzkümmel ganz<text:line-break/>
2 Zehen Knoblauch<text:line-break/>
1 St. Ingwer 3-5cm frisch<text:line-break/>
1/4 Tl. Anis ganz<text:line-break/>
1/4 Tl. Bockshornklee geschrotet<text:line-break/>
2 St. Nelken<text:line-break/>
1 St. Lorbeerblatt<text:line-break/>
1 St. Lang-Pfeffer<text:line-break/>
1 Tl. Kurkuma<text:line-break/>
1-2 Tl. Paprika scharf o. edelsüss<text:line-break/>
etwas Zimtrinde<text:line-break/></text:p>
      <text:p text:style-name="Text_20_body"><text:span text:style-name="Strong_20_Emphasis">Zubereitung:</text:span> <text:line-break/>
Ingwer schälen und in Stücke schneiden. Knoblauch schälen und in Stücke schneiden. Chili entkernen und in Stücke schneiden. <text:line-break/>Diese Bestandteile vorsichtig in einer Pfanne anrösten. Nun die anderen Zutaten hinzufügen und vorsichtig mit rösten. zum Schluss noch die gemahlenen Bestandteile zugeben und vermengen.<text:line-break/>Diese Mischung in einen Mörser geben und fein zerkleinern. In den Joghurt mit dem Saft von 1 Limone geben und mit den Fleisch ca. 12-24 Std. im Kühlschrank marinieren.  </text:p>
      <text:p text:style-name="Text_20_body"><text:span text:style-name="Strong_20_Emphasis">Kommentar:</text:span> Diese Beize haben wir für einen Ofen-Reis mit Hähnchen zubereitet.</text:p>
      <text:p text:style-name="Text_20_body"><text:span text:style-name="Strong_20_Emphasis">Historie:</text:span> 11.5.2015 für ein Essen nach dem Geocaching.</text:p>
      <text:p text:style-name="Text_20_body"><text:span text:style-name="Strong_20_Emphasis">Bilder:</text:span>
<draw:frame draw:style-name="media" draw:name="3" text:anchor-type="as-char" draw:z-index="3" svg:width="2.64583333333cm" style:rel-width="100%" svg:height="3.52777777778cm" style:rel-height="scale"><draw:image xlink:href="Pictures/1c55799b76525a65e63836c092df78ef.jpg" xlink:type="simple" xlink:show="embed" xlink:actuate="onLoad"/></draw:frame> <draw:frame draw:style-name="media" draw:name="4" text:anchor-type="as-char" draw:z-index="4" svg:width="2.64583333333cm" style:rel-width="100%" svg:height="1.984375cm" style:rel-height="scale"><draw:image xlink:href="Pictures/8b7dafe6f88dcbda23f5f9ba30f73fa4.jpg" xlink:type="simple" xlink:show="embed" xlink:actuate="onLoad"/></draw:frame></text:p>
      <text:p text:style-name="Horizontal_20_Line"/>
      <text:h text:style-name="Heading_20_3" text:outline-level="3"><text:bookmark-start text:name="__RefHeading___chapatis_14"/><text:bookmark-start text:name="chapatis"/>Chapatis<text:bookmark-end text:name="__RefHeading___chapatis_14"/><text:bookmark-end text:name="chapatis"/></text:h>
      <text:p text:style-name="Text_20_body">… ein indisches Fladenbrot ohne Fett und Hefe</text:p>
      <text:p text:style-name="Text_20_body"><text:span text:style-name="Strong_20_Emphasis">Zutaten:</text:span><text:line-break/>
175 gr. Vollkornmehl<text:line-break/>
50 gr. Weizenmehl<text:line-break/>
170 ml Wasser<text:line-break/></text:p>
      <text:p text:style-name="Text_20_body"><text:span text:style-name="Strong_20_Emphasis">Zubereitung:</text:span><text:line-break/>
Das Wasser nach und nach in die Mehlmischung in einer Schüssel verkneten. Nach kurzer Zeit lösen Sie den Teich mit befeuchtetetn Händen vom Randher zu einer Kugel. Die Schüssel nun mit einem feuchtem Tuch bedecken und 40 Min. stehen lassen. Teilen Sie den Teig nun in 6 Stücke (ca 75gr. pro St.) und rollen sie diese mit etwas Mehl in Pizza form aus. Legen Sie nun das Chapatis bei mittlerer Hitze in die Pfanne. Sie werden sehen, daß sich unterhalb der Chapati in sekunden schnelle ein leichter Schatten ausbreitet. Wenn das geschied (ca. 30 Sek.) wenden Sie den Teig und beobachten bis sich kleine Bläschen bilden (ca. 30 Sek.), dann wenden Sie den Teig ein weiteres mal und drücken die aufsteigenden Ränder herunter.
Legen Sie nun das Fladenbrot auf ein saubere Tuch, und bedecken die Fladen damit.</text:p>
      <text:p text:style-name="Horizontal_20_Line"/>
      <text:h text:style-name="Heading_20_2" text:outline-level="2"><text:bookmark-start text:name="__RefHeading___pizza_teig_15"/><text:bookmark-start text:name="pizza_teig"/>Pizza Teig<text:bookmark-end text:name="__RefHeading___pizza_teig_15"/><text:bookmark-end text:name="pizza_teig"/></text:h>
      <text:p text:style-name="Text_20_body"><draw:frame draw:style-name="media" draw:name="5" text:anchor-type="as-char" draw:z-index="5" svg:width="2.64583333333cm" style:rel-width="100%" svg:height="1.54516666667cm" style:rel-height="scale"><draw:image xlink:href="Pictures/c25b932318cab1e85dc76ae3b1f22ae1.gif" xlink:type="simple" xlink:show="embed" xlink:actuate="onLoad"/></draw:frame></text:p>
      <text:p text:style-name="Text_20_body">… mein Rezept für einen super elastischen und leckeren Pizzateig. Diesen könnt Ihr als Grundlage für alle Pizzen verwenden. Er lässt sich super vorbeiten und dann einfach einfrieren.</text:p>
      <text:p text:style-name="Text_20_body">und viel Zeit!</text:p>
      <text:p text:style-name="Text_20_body"><text:span text:style-name="Strong_20_Emphasis">Zutaten:</text:span> <text:line-break/>
800 gr itl. Mehl Typ 00 Mehl<text:line-break/>
500 ml lauwarmes Wasser<text:line-break/>
1 Würfe Frische Hefe<text:line-break/>
150 gr Hartweizengries<text:line-break/>
etwas Zucker<text:line-break/>
20 gr Salz<text:line-break/>
30 ml Olivenöl<text:line-break/></text:p>
      <text:p text:style-name="Text_20_body"><text:span text:style-name="Strong_20_Emphasis">Zubereitung:</text:span> <text:line-break/>
Wasser, Hefe und Zucker zu einem Vorteig verrühren. Mehl sieben und mit den Grieß, Salz vermengen. Diese Mischung nun löffelweise mit einer Knetmaschiene in den Vorteig einarbeiten, zum Schluss noch mit Olivenöl verkneten.<text:line-break/>
Diesen Teig nun mit Klarsichtfolie abdecken, damit es keine Kruste gibt, für 12-15 Std. in den Kühlschrank stellen. der Teig wird um ein vielfaches in dieser Zeit aufgehen.<text:line-break/>
Nun Portionieren und ggf. Einfrieren, bei bedarf wieder Auftauen und verwenden.  </text:p>
      <text:p text:style-name="Text_20_body"><text:span text:style-name="Strong_20_Emphasis">Kommentar:</text:span><text:line-break/>
… Rezept kommt von BBQ aus Rheinhessen <text:a xlink:type="simple" xlink:href="https://www.youtube.com/watch?v=a3AaEgr2YgU&amp;feature=em-subs_digest" text:style-name="Internet_20_link" text:visited-style-name="Visited_20_Internet_20_Link">https://www.youtube.com/watch?v=a3AaEgr2YgU&amp;feature=em-subs_digest</text:a></text:p>
      <text:p text:style-name="Text_20_body"><text:span text:style-name="Strong_20_Emphasis">Historie:</text:span></text:p>
      <text:p text:style-name="Text_20_body"><text:span text:style-name="Strong_20_Emphasis">Bilder:</text:span></text:p>
      <text:p text:style-name="Horizontal_20_Line"/>
      <text:h text:style-name="Heading_20_2" text:outline-level="2"><text:bookmark-start text:name="__RefHeading___flammkuchen_elsaesser_art_16"/><text:bookmark-start text:name="flammkuchen_elsaesser_art"/>Flammkuchen Elsässer Art<text:bookmark-end text:name="__RefHeading___flammkuchen_elsaesser_art_16"/><text:bookmark-end text:name="flammkuchen_elsaesser_art"/></text:h>
      <text:p text:style-name="Text_20_body">… mit einem Glas Weißwein im Sommer einfach gut <text:line-break/>
<draw:frame draw:style-name="media" draw:name="6" text:anchor-type="as-char" draw:z-index="6" svg:width="2.64583333333cm" style:rel-width="100%" svg:height="2.91041666667cm" style:rel-height="scale"><draw:image xlink:href="Pictures/e8e0c64a08f27743b55f0315e959d017.png" xlink:type="simple" xlink:show="embed" xlink:actuate="onLoad"/></draw:frame> <text:line-break/></text:p>
      <text:p text:style-name="Text_20_body"><text:span text:style-name="Strong_20_Emphasis"> Zutaten: </text:span> für zwei Flammkuchen<text:line-break/>
250 g Mehl Typ 550<text:line-break/>
125 ml Wasser<text:line-break/>
2 El Öl <text:line-break/>
5 g Salz <text:line-break/></text:p>
      <text:p text:style-name="Text_20_body">für den Belag:<text:line-break/>
Ein Becher Crème Fraîche (250 g, 30 % Fett)  <text:line-break/>
1 Zwiebel <text:line-break/>
200 g Speck <text:line-break/>
optional etwas Frühlingslauch <text:line-break/>
Salz und Pfeffer<text:line-break/></text:p>
      <text:p text:style-name="Text_20_body"><text:span text:style-name="Strong_20_Emphasis"> Zubereitung: </text:span> <text:line-break/></text:p>
      <text:h text:style-name="Heading_20_2" text:outline-level="2"><text:bookmark-start text:name="__RefHeading___pop_rocks_cherry_chipotle_candy_bacon_17"/><text:bookmark-start text:name="pop_rocks_cherry_chipotle_candy_bacon"/>Pop Rocks Cherry Chipotle Candy Bacon<text:bookmark-end text:name="__RefHeading___pop_rocks_cherry_chipotle_candy_bacon_17"/><text:bookmark-end text:name="pop_rocks_cherry_chipotle_candy_bacon"/></text:h>
      <text:p text:style-name="Text_20_body"><draw:frame draw:style-name="media" draw:name="7" text:anchor-type="as-char" draw:z-index="7" svg:width="2.64583333333cm" style:rel-width="100%" svg:height="1.762125cm" style:rel-height="scale"><draw:image xlink:href="Pictures/55683c30b097fb7ff6f943057d8548a5.gif" xlink:type="simple" xlink:show="embed" xlink:actuate="onLoad"/></draw:frame>
… ein richtiges <text:span text:style-name="Emphasis">„das Rockt“</text:span> zum und nach dem Grillen / BBQ.</text:p>
      <text:p text:style-name="Text_20_body"><text:span text:style-name="Strong_20_Emphasis"> Zutaten: </text:span><text:line-break/>
20 Scheiben Bacon<text:line-break/>
2 Hände Brauner Zucker<text:line-break/>
3 EL Cherry Chipotle Rub<text:line-break/>
etwas Apfelessig<text:line-break/>
Pop Rocks</text:p>
      <text:p text:style-name="Text_20_body"><text:span text:style-name="Strong_20_Emphasis"> Zubereitung: </text:span><text:line-break/>
Zucker mit dem Rub in einer Schüssel vermengen und etwas Apfelessig zu geben, nur soviel Essig damit die Gewürze besser am Bacon haften bleibt.</text:p>
      <text:p text:style-name="Text_20_body">Den Bacon nun bei 150 Grad indirekt für ca. 20 Min. backen und dann die knusprigen, karamellisierten Baconscheiben  mit den „Pop Rocks“ bestreuen. Ideal ist es wenn es einwenig <text:span text:style-name="Emphasis">popt</text:span>. </text:p>
      <text:p text:style-name="Text_20_body"><text:span text:style-name="Strong_20_Emphasis">Kommentar:</text:span><text:line-break/>
Rezept kommt von <text:span text:style-name="Emphasis"><text:span text:style-name="Strong_20_Emphasis">BBQ aus Rheinhessen</text:span></text:span></text:p>
      <text:p text:style-name="Text_20_body"><text:span text:style-name="Strong_20_Emphasis">Historie:</text:span></text:p>
      <text:p text:style-name="Horizontal_20_Line"/>
      <text:h text:style-name="Heading_20_2" text:outline-level="2"><text:bookmark-start text:name="__RefHeading___pfannen-gyros_18"/><text:bookmark-start text:name="pfannen-gyros"/>Pfannen-Gyros<text:bookmark-end text:name="__RefHeading___pfannen-gyros_18"/><text:bookmark-end text:name="pfannen-gyros"/></text:h>
      <text:p text:style-name="Text_20_body"><draw:frame draw:style-name="media" draw:name="8" text:anchor-type="as-char" draw:z-index="8" svg:width="2.64583333333cm" style:rel-width="100%" svg:height="1.67216666667cm" style:rel-height="scale"><draw:image xlink:href="Pictures/e7ec48c4b576ae675995eae67b1c8fa4.gif" xlink:type="simple" xlink:show="embed" xlink:actuate="onLoad"/></draw:frame></text:p>
      <text:p text:style-name="Text_20_body">… ein schnelle Pfanne nach griechischer Art.</text:p>
      <text:p text:style-name="Text_20_body"><text:span text:style-name="Strong_20_Emphasis"> Zutaten: </text:span><text:line-break/>
500 gr Schnitzelfleisch<text:line-break/>
150 ml Olivenöl<text:line-break/>
2 Zwiebeln (in Streifen geschnitten)<text:line-break/>
2 Knoblauchzehen (geschnitten)<text:line-break/>
1 TL Senf<text:line-break/>
2 TL Oregano<text:line-break/>
2 TL Thymian<text:line-break/>
3 TL Paprikapulver<text:line-break/>
1 TL Kreuzkümmel<text:line-break/>
Zitrone, Salz, Pfeffer<text:line-break/></text:p>
      <text:p text:style-name="Text_20_body"><text:span text:style-name="Strong_20_Emphasis"> Zubereitung: </text:span><text:line-break/>
Die Schnitzel in streifen schneiden. Eine Marinade aus dem Olivenöl, Senf, Knoblauch, Paprika und den Kräutern herstellen (verrühren), Zitronensaft oder den Abrieb von 1 Zitrone und den Pfeffer zu den Geschnittenen Fleisch  zugeben, gut vermengen und ca. 2 Std. im Kühlschrank ziehen lassen.<text:line-break/>
Das Gyros-Fleisch nun bei hoher Hitze in einer Pfanne braun braten (ca. 5Min) und mit Tzaziki anrichten.   </text:p>
      <text:p text:style-name="Text_20_body"><text:span text:style-name="Strong_20_Emphasis">Kommentar:</text:span><text:line-break/>
Rezept kommt von <text:span text:style-name="Emphasis"><text:span text:style-name="Strong_20_Emphasis"> ehrlichem Essen </text:span></text:span><text:line-break/>
Ich ergänze das fertige Gericht noch mit Zwiebeln- und Paprikascheiben.</text:p>
      <text:p text:style-name="Text_20_body"><text:span text:style-name="Strong_20_Emphasis">Historie:</text:span></text:p>
      <text:p text:style-name="Horizontal_20_Line"/>
      <text:p text:style-name="Text_20_body"><text:a xlink:type="simple" xlink:href="#sonstiges:start" text:style-name="Local_20_link" text:visited-style-name="Visited_20_Local_20_Link">Sonstiges</text:a><text:line-break/></text:p>
      <text:p text:style-name="Text_20_body"><text:a xlink:type="simple" xlink:href="https://ddws.de/start" text:style-name="Internet_20_link" text:visited-style-name="Visited_20_Internet_20_Link">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7T18::26:00</meta:creation-date>
    <dc:creator>Generated</dc:creator>
    <dc:date>2026-09-07T18::26:00</dc:date>
    <dc:language>en-US</dc:language>
    <meta:editing-cycles>1</meta:editing-cycles>
    <meta:editing-duration>PT0S</meta:editing-duration>
    <dc:title>sonstiges:start</dc:title>
  </office:meta>
</office:document-meta>
</file>