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ccb7422fc1c3b51542b659821978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oko-minz-torte"/><text:bookmark-start text:name="__RefHeading___schoko-minz-torte_1"/><text:bookmark-start text:name="schoko-minz-torte"/>Schoko-Minz-Torte<text:bookmark-end text:name="__RefHeading___schoko-minz-torte_1"/><text:bookmark-end text:name="schoko-minz-torte"/></text:h>
      <text:p text:style-name="Text_20_body"><draw:frame draw:style-name="media" draw:name="0" text:anchor-type="as-char" draw:z-index="0" svg:width="10.5833333333cm" svg:height="9.26041666667cm"><draw:image xlink:href="Pictures/89ccb7422fc1c3b51542b6598219787c.jpg" xlink:type="simple" xlink:show="embed" xlink:actuate="onLoad"/></draw:frame></text:p>
      <text:p text:style-name="Horizontal_20_Line"/>
      <text:p text:style-name="Text_20_body"><text:span text:style-name="Strong_20_Emphasis">Zutaten:</text:span><text:line-break/>
für den Teig <text:line-break/>
6 Eier<text:line-break/>
6 EL Wasser<text:line-break/>
300 g   Zucker<text:line-break/>
1 Päckchen Vanillezucker <text:line-break/>
300 g Mehl <text:line-break/>
2 EL Kakaopulver <text:line-break/>
1/2 Päckchen Backpulver <text:line-break/></text:p>
      <text:p text:style-name="Text_20_body">für die Füllung <text:line-break/>
2 Päckchen ( à 200 g) Pfefferminz-Schoko-Täfelchen <text:line-break/>
4 Becher (à 200 ml)   Sahne <text:line-break/>
3 Päckchen Sahnesteif <text:line-break/>
2 Päckchen Vanillezucker <text:line-break/></text:p>
      <text:p text:style-name="Text_20_body"><text:span text:style-name="Strong_20_Emphasis">Zubereitung:</text:span><text:line-break/>
Eier, Zucker und etwas Wasser schaumig rühren, Mehl, Kakao und Packpulver gesiebt unter heben.<text:line-break/>
bei ca.160°C zu einem Boden backen (20 - 25 Min. )<text:line-break/></text:p>
      <text:p text:style-name="Text_20_body">Pfefferminz-Schoko-lade grob raspeln oder schneiden und vorsichtig unter die steife Sahne ( mit Sahnesteif und V-Zucker ) heben und zu einer Torte mit drei Böden in einem Ring einsetzen. mind. 4 Std. im Kühlschrank kühlen.<text:line-break/>
Den Rand mit Schoko-Späne verzieren, und den Deckel mit Sahnetupfen und Minzblätter garnieren.<text:line-break/></text:p>
      <text:p text:style-name="Horizontal_20_Line"/>
      <text:p text:style-name="Text_20_body"><text:a xlink:type="simple" xlink:href="https://ddws.de/backen_kuchen" text:style-name="Internet_20_link" text:visited-style-name="Visited_20_Internet_20_Link">Kuchen</text:a><text:line-break/>
<text:a xlink:type="simple" xlink:href="https://ddws.de/gebaeck:suess-gebaeck" text:style-name="Internet_20_link" text:visited-style-name="Visited_20_Internet_20_Link">Süßes Gebäck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38:27</meta:creation-date>
    <dc:creator>Generated</dc:creator>
    <dc:date>2026-09-15T03::38:27</dc:date>
    <dc:language>en-US</dc:language>
    <meta:editing-cycles>1</meta:editing-cycles>
    <meta:editing-duration>PT0S</meta:editing-duration>
    <dc:title>schoko-minz-torte</dc:title>
  </office:meta>
</office:document-meta>
</file>