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d113a999301f3e8cf1744fa1dc4cfcc.jpg"/>
  <manifest:file-entry manifest:media-type="image/jpeg" manifest:full-path="Pictures/ff1da2a362bada71c5f286d331932bc6.jpg"/>
  <manifest:file-entry manifest:media-type="image/jpeg" manifest:full-path="Pictures/0231783d987fecddf3fbeabb168f18c8.jpg"/>
  <manifest:file-entry manifest:media-type="image/jpeg" manifest:full-path="Pictures/a13d19bcb96f673afda3a1ae5d0ae5b8.jpg"/>
  <manifest:file-entry manifest:media-type="image/jpeg" manifest:full-path="Pictures/5d7915fad6479db0a889b13315b0bf6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ark-butter-taler"/><text:bookmark-start text:name="__RefHeading___quark-butter_taler_1"/><text:bookmark-start text:name="quark-butter_taler"/>Quark-Butter Taler<text:bookmark-end text:name="__RefHeading___quark-butter_taler_1"/><text:bookmark-end text:name="quark-butter_taler"/></text:h>
      <text:p text:style-name="Text_20_body">Dieses Gebäck hat eine Ähnlichkeit mit Scones. Ist genau so einfach und schnell zubereitet wenn überraschend Besuch zum Kaffee / Vesper kommt. </text:p>
      <text:p text:style-name="Text_20_body"><draw:frame draw:style-name="media" draw:name="0" text:anchor-type="as-char" draw:z-index="0" svg:width="10.5833333333cm" svg:height="7.9375cm"><draw:image xlink:href="Pictures/3d113a999301f3e8cf1744fa1dc4cfcc.jpg" xlink:type="simple" xlink:show="embed" xlink:actuate="onLoad"/></draw:frame> <draw:frame draw:style-name="media" draw:name="1" text:anchor-type="as-char" draw:z-index="1" svg:width="5.29166666667cm" style:rel-width="100%" svg:height="7.05555555556cm" style:rel-height="scale"><draw:image xlink:href="Pictures/ff1da2a362bada71c5f286d331932bc6.jpg" xlink:type="simple" xlink:show="embed" xlink:actuate="onLoad"/></draw:frame> <draw:frame draw:style-name="media" draw:name="2" text:anchor-type="as-char" draw:z-index="2" svg:width="5.29166666667cm" style:rel-width="100%" svg:height="3.96875cm" style:rel-height="scale"><draw:image xlink:href="Pictures/0231783d987fecddf3fbeabb168f18c8.jpg" xlink:type="simple" xlink:show="embed" xlink:actuate="onLoad"/></draw:frame> <draw:frame draw:style-name="media" draw:name="3" text:anchor-type="as-char" draw:z-index="3" svg:width="5.29166666667cm" style:rel-width="100%" svg:height="7.05555555556cm" style:rel-height="scale"><draw:image xlink:href="Pictures/a13d19bcb96f673afda3a1ae5d0ae5b8.jpg" xlink:type="simple" xlink:show="embed" xlink:actuate="onLoad"/></draw:frame> <draw:frame draw:style-name="media" draw:name="4" text:anchor-type="as-char" draw:z-index="4" svg:width="5.29166666667cm" style:rel-width="100%" svg:height="7.05555555556cm" style:rel-height="scale"><draw:image xlink:href="Pictures/5d7915fad6479db0a889b13315b0bf61.jpg" xlink:type="simple" xlink:show="embed" xlink:actuate="onLoad"/></draw:frame></text:p>
      <text:p text:style-name="Horizontal_20_Line"/>
      <text:p text:style-name="Text_20_body"><text:span text:style-name="Strong_20_Emphasis">Zutaten:</text:span><text:line-break/>
120 g Zucker<text:line-break/>
150 g Butter weich <text:line-break/>
1 st. Ei <text:line-break/>
300 g Magerquark <text:line-break/>
400 g Mehl Type 405 <text:line-break/>
1 TL Backpulver <text:line-break/>
1 Priese Salz <text:line-break/>
etwas Orangenabrieb <text:line-break/></text:p>
      <text:p text:style-name="Horizontal_20_Line"/>
      <text:p text:style-name="Text_20_body"><text:span text:style-name="Strong_20_Emphasis">Zubereitung:</text:span> <text:line-break/>
Zucker mit der Butter schaumig rühren. Ei hinzu geben und weiter schaumig rühren. Quark unterrühren. Mehl mit Salz und Backpulver vermengen und unter die Quark-Ei Masse rühren. Diesen Teig nun von Hand kurz zu einem Teig kneten und zu einer Kugel formen. Diese mit Folie abdecken und eine stunde im Kühlschrank ruhen lassen. <text:line-break/></text:p>
      <text:p text:style-name="Text_20_body">Den Teig zu einer ca. 1cm dicken Platte ausrollen, und ausstechen. Den Backofen auf 180°C Ober/Unterhitze vorheizen. Die Teig-Plätzchen ggf. mit etwas Wasser bepinseln und mit Hagelzucker bestreuen und 20 Min. backen. <text:line-break/>
Auf ein Gitterrost setzen und wer mag mit Glasur einer Konfitüre,Marmelade oder Kakao bestreichen und erkalten lassen. </text:p>
      <text:p text:style-name="Text_20_body"><text:span text:style-name="Strong_20_Emphasis">Tip:</text:span><text:line-break/>
Den Schalen-Abrieb einer halben Zitrone gibt dem Gebäck eine schöne Frische <text:line-break/>
zu Ostern kleine Hasen ausstechen und Formen <text:line-break/>
für ein herzhaftes Vesper empfehle ich auch eine gute Leber-Wurst oder Parfait, Cotton-Chees oder Sauermilch-Käse. </text:p>
      <text:p text:style-name="Text_20_body"><text:span text:style-name="Strong_20_Emphasis">Historie:</text:span> <text:line-break/>
6.4.22 mit Himbeere und Hagelzucker <text:line-break/>
9.4.22 einige als Ostereier ausgestochen und mit Apfelmus gefüllt. Die Scoons sind dank des Apfelmus super saftig</text:p>
      <text:p text:style-name="Horizontal_20_Line"/>
      <text:p text:style-name="Text_20_body"><text:a xlink:type="simple" xlink:href="https://ddws.de/gebaeck_und_kekse:start" text:style-name="Internet_20_link" text:visited-style-name="Visited_20_Internet_20_Link">Gebäck</text:a> 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8::04:23</meta:creation-date>
    <dc:creator>Generated</dc:creator>
    <dc:date>2026-09-07T18::04:23</dc:date>
    <dc:language>en-US</dc:language>
    <meta:editing-cycles>1</meta:editing-cycles>
    <meta:editing-duration>PT0S</meta:editing-duration>
    <dc:title>quark-butter-taler</dc:title>
  </office:meta>
</office:document-meta>
</file>