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0f7a7d9a1e7e4313b6caeeba0a40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ffee:after_dinner"/><text:bookmark-start text:name="__RefHeading___after_dinner_martini_1"/><text:bookmark-start text:name="after_dinner_martini"/>After Dinner Martini<text:bookmark-end text:name="__RefHeading___after_dinner_martini_1"/><text:bookmark-end text:name="after_dinner_martini"/></text:h>
      <text:p text:style-name="Text_20_body"><draw:frame draw:style-name="media" draw:name="0" text:anchor-type="as-char" draw:z-index="0" svg:width="5.29166666667cm" style:rel-width="100%" svg:height="5.29166666667cm" style:rel-height="scale"><draw:image xlink:href="Pictures/a70f7a7d9a1e7e4313b6caeeba0a4012.jpg" xlink:type="simple" xlink:show="embed" xlink:actuate="onLoad"/></draw:frame></text:p>
      <text:p text:style-name="Horizontal_20_Line"/>
      <text:p text:style-name="Text_20_body"><text:span text:style-name="Strong_20_Emphasis">Zutaten:</text:span><text:line-break/>
20 ml Monin Sirup nach Wahl<text:line-break/>
1 Espresso kalt<text:line-break/>
50 ml Wodka<text:line-break/>
einige Eiswürfel</text:p>
      <text:p text:style-name="Text_20_body"><text:span text:style-name="Strong_20_Emphasis">Zubereitung:</text:span><text:line-break/>
Zutaten mit einigen Eiswürfel fein shaken und in eine Martini-Schale /Glas abseihen. Mit einigen Kaffeebohnen garnieren und servieren.</text:p>
      <text:p text:style-name="Horizontal_20_Line"/>
      <text:p text:style-name="Text_20_body"><text:a xlink:type="simple" xlink:href="https://ddws.de/kaffee:start" text:style-name="Internet_20_link" text:visited-style-name="Visited_20_Internet_20_Link">Kaffee: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5::53:25</meta:creation-date>
    <dc:creator>Generated</dc:creator>
    <dc:date>2026-09-08T15::53:25</dc:date>
    <dc:language>en-US</dc:language>
    <meta:editing-cycles>1</meta:editing-cycles>
    <meta:editing-duration>PT0S</meta:editing-duration>
    <dc:title>kaffee:after_dinner</dc:title>
  </office:meta>
</office:document-meta>
</file>