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9578423624be5023beab5273a70bd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esekuchen"/><text:bookmark-start text:name="__RefHeading___der_beste_kaesekuchen_1"/><text:bookmark-start text:name="der_beste_kaesekuchen"/>Der "beste" Käsekuchen<text:bookmark-end text:name="__RefHeading___der_beste_kaesekuchen_1"/><text:bookmark-end text:name="der_beste_kaesekuchen"/></text:h>
      <text:p text:style-name="Text_20_body">… einfach super luftig und cremig<text:line-break/></text:p>
      <text:p text:style-name="Text_20_body"><draw:frame draw:style-name="media" draw:name="0" text:anchor-type="as-char" draw:z-index="0" svg:width="5.29166666667cm" style:rel-width="100%" svg:height="6.79262492902cm" style:rel-height="scale"><draw:image xlink:href="Pictures/449578423624be5023beab5273a70bdf.jpeg" xlink:type="simple" xlink:show="embed" xlink:actuate="onLoad"/></draw:frame></text:p>
      <text:p text:style-name="Text_20_body">etwas dunkel auf dem Bild, aber nur auf dem Bild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Info:</text:span>
—-
<text:a xlink:type="simple" xlink:href="https://ddws.de/backen_kuchen" text:style-name="Internet_20_link" text:visited-style-name="Visited_20_Internet_20_Link">Kuch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0::41:14</meta:creation-date>
    <dc:creator>Generated</dc:creator>
    <dc:date>2026-08-28T10::41:14</dc:date>
    <dc:language>en-US</dc:language>
    <meta:editing-cycles>1</meta:editing-cycles>
    <meta:editing-duration>PT0S</meta:editing-duration>
    <dc:title>kaesekuchen</dc:title>
  </office:meta>
</office:document-meta>
</file>