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aea8f602149c950008ef45af3d4838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erzhafter_kuchen"/><text:bookmark-start text:name="__RefHeading___herzhafter_mediteraner_kuchen_1"/><text:bookmark-start text:name="herzhafter_mediteraner_kuchen"/>Herzhafter mediteraner Kuchen<text:bookmark-end text:name="__RefHeading___herzhafter_mediteraner_kuchen_1"/><text:bookmark-end text:name="herzhafter_mediteraner_kuchen"/></text:h>
      <text:p text:style-name="Horizontal_20_Line"/>
      <text:p text:style-name="Text_20_body"><draw:frame draw:style-name="media" draw:name="0" text:anchor-type="as-char" draw:z-index="0" svg:width="10.5833333333cm" svg:height="8.17720797721cm"><draw:image xlink:href="Pictures/4aea8f602149c950008ef45af3d4838d.jpg" xlink:type="simple" xlink:show="embed" xlink:actuate="onLoad"/></draw:frame></text:p>
      <text:p text:style-name="Horizontal_20_Line"/>
      <text:p text:style-name="Text_20_body"><text:span text:style-name="Strong_20_Emphasis"> Vorab-Info: </text:span><text:line-break/>
Vorbereitung: 15min.<text:line-break/>
Backzeit 45 min<text:line-break/>
Backofen Umluft 160°C<text:line-break/></text:p>
      <text:p text:style-name="Text_20_body"><text:span text:style-name="Strong_20_Emphasis"> Zutaten: </text:span> <text:line-break/>
120 g Butter<text:line-break/>
1 Bio-Zitrone (Saft und Schale)<text:line-break/>
Salz, Pfeffer<text:line-break/>
3 Eier<text:line-break/>
1 TL Senf<text:line-break/>
50 g Speisestärke<text:line-break/>
100 g entsteinte Oliven<text:line-break/>
100 g eingelegte getrocknete
Tomaten<text:line-break/>
2 TL gerebelte italienische Kräuter<text:line-break/>
150 g geriebener Parmesan<text:line-break/>
100–150 ml Schlagsahne<text:line-break/>
220 g Mehl<text:line-break/>
1 Päckchen Backpulver<text:line-break/></text:p>
      <text:p text:style-name="Text_20_body"><text:span text:style-name="Strong_20_Emphasis">Zubereitung:</text:span><text:line-break/></text:p>
      <text:p text:style-name="Text_20_body">1. Butter, Zitronenschale, Salz und Pfeffer weißcremig rühren.
Die Eier einzeln unterrühren. Senf zugeben und alles verrühren.<text:line-break/></text:p>
      <text:p text:style-name="Text_20_body">2. Stärke mit Oliven, gewürfelten Tomaten, geriebenem Parmesan
und Kräutern mischen und zusammen mit dem Zitronensaft
unter die Buttermasse rühren. Schlagsahne langsam hineinrühren.<text:line-break/></text:p>
      <text:p text:style-name="Text_20_body">3. Mehl und Backpulver darübersieben und unterheben. Teig
in die zuvor gereinigte Silikon-Kasten-Welle geben und im
vorgeheizten Backofen bei 160 °C Umluft 45 Minuten backen.
Sollte der Kuchen gegen Ende der Backzeit zu dunkel werden,
abdecken.<text:line-break/></text:p>
      <text:p text:style-name="Text_20_body">4. Den Kuchen etwas auskühlen lassen, dann auf ein Gitter
stürzen und komplett auskühlen lassen. Nach Belieben mit
grünem Salat servieren. </text:p>
      <text:p text:style-name="Text_20_body"><text:span text:style-name="Strong_20_Emphasis">Tipp:</text:span><text:line-break/></text:p>
      <text:p text:style-name="Text_20_body"><text:span text:style-name="Strong_20_Emphasis">Historie: </text:span><text:line-break/>
Quelle: Tupperware Deutschland </text:p>
      <text:p text:style-name="Horizontal_20_Line"/>
      <text:p text:style-name="Text_20_body"><text:a xlink:type="simple" xlink:href="https://ddws.de/backen_kuchen" text:style-name="Internet_20_link" text:visited-style-name="Visited_20_Internet_20_Link">Kuchen</text:a>
<text:a xlink:type="simple" xlink:href="https://ddws.de/brote:start" text:style-name="Internet_20_link" text:visited-style-name="Visited_20_Internet_20_Link">Brot</text:a> 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22::43:06</meta:creation-date>
    <dc:creator>Generated</dc:creator>
    <dc:date>2026-09-07T22::43:06</dc:date>
    <dc:language>en-US</dc:language>
    <meta:editing-cycles>1</meta:editing-cycles>
    <meta:editing-duration>PT0S</meta:editing-duration>
    <dc:title>herzhafter_kuchen</dc:title>
  </office:meta>
</office:document-meta>
</file>