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uptgang:reibekuchen_gratin"/><text:bookmark-start text:name="__RefHeading___reibekuchen_auflauf_gratin_1"/><text:bookmark-start text:name="reibekuchen_auflauf_gratin"/>Reibekuchen Auflauf/Gratin<text:bookmark-end text:name="__RefHeading___reibekuchen_auflauf_gratin_1"/><text:bookmark-end text:name="reibekuchen_auflauf_gratin"/></text:h>
      <text:p text:style-name="Text_20_body">mit Salat auch als Hauptgang sonst als Beilage</text:p>
      <text:p text:style-name="Horizontal_20_Line"/>
      <text:p text:style-name="Text_20_body"><text:span text:style-name="Strong_20_Emphasis">Zutaten:</text:span><text:line-break/>
500 g. Reibekuchenteig<text:line-break/>
2 St.  Eier<text:line-break/>
1 St. Zwiebel in Streifen<text:line-break/>
2 EL. gehackte Glatte Petersilie<text:line-break/>
etwas Butter für die Backform<text:line-break/>
Salz, Pfeffer, Muskatnuss zum Abschmecken<text:line-break/>
Reibekäse zum Überbacken</text:p>
      <text:p text:style-name="Horizontal_20_Line"/>
      <text:p text:style-name="Text_20_body">Die Zutaten ohne den Reibekäse in einer Schüssel vermengen und in die gebutterten Backform füllen und bei 180 Celsius 45 Min. backen. Reibekäse über den Gratin streuen und weitere 15 Min. backen, ggf. etwas gratinier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0::29:20</meta:creation-date>
    <dc:creator>Generated</dc:creator>
    <dc:date>2026-09-13T10::29:20</dc:date>
    <dc:language>en-US</dc:language>
    <meta:editing-cycles>1</meta:editing-cycles>
    <meta:editing-duration>PT0S</meta:editing-duration>
    <dc:title>hauptgang:reibekuchen_gratin</dc:title>
  </office:meta>
</office:document-meta>
</file>