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hauptgang:pickert"/><text:bookmark-start text:name="__RefHeading___pickert_1"/><text:bookmark-start text:name="pickert"/>Pickert<text:bookmark-end text:name="__RefHeading___pickert_1"/><text:bookmark-end text:name="pickert"/></text:h>
      <text:p text:style-name="Text_20_body">… ist eine regionale Spezialität in Ostwestfalen-Lippe und angrenzenden Gegenden, so etwa im südöstlichen Teil des Osnabrücker Landes, die in verschiedenen Varianten zubereitet wird. Also genau aus meiner Heimat!<text:line-break/>
<text:span text:style-name="Strong_20_Emphasis">Was ist Pickert?</text:span> Pickert ist ein pfannkuchenartiges Gericht, das früher ein „Arme-Leute-Essen“ war und heute als eine Spezialität gilt. Der aus Hefe, Milch, Mehl, Eiern, geriebenen Kartoffeln und eventuell Rosinen bestehende Teig wird in der Pfanne gebraten und mit Butter, Pflaumen- oder Zwetschgenmus, Marmelade, Kompott, Apfelmus, Rübenkraut oder auch Leberwurst bestrichen verzehrt. Gelegentlich wird die Milch zumindest teilweise durch Wasser ersetzt</text:p>
      <text:p text:style-name="Horizontal_20_Line"/>
      <text:p text:style-name="Text_20_body"><text:span text:style-name="Strong_20_Emphasis">Zutaten:</text:span><text:line-break/>
-5 Eier<text:line-break/>
-1TL Salz<text:line-break/>
-1EL Zucker<text:line-break/>
-500g Mehl<text:line-break/>
-500g mehlige Kartoffeln<text:line-break/>
-250ml Milch<text:line-break/>
-1 Würfel Hefe<text:line-break/>
-Butterschmalz, zum Ausbacken</text:p>
      <text:p text:style-name="Preformatted_20_Text">kann auch mit frischen Heidel-,Blaubeeren mit oder statt Rosinen verwendet werden. Und zum Vesper auch mit<text:line-break/>Mandelblätter oder Stifte.</text:p>
      <text:p text:style-name="Horizontal_20_Line"/>
      <text:p text:style-name="Text_20_body"><text:span text:style-name="Strong_20_Emphasis">Zubereitung:</text:span><text:line-break/></text:p>
      <text:p text:style-name="Horizontal_20_Line"/>
      <text:p text:style-name="Text_20_body"><text:span text:style-name="Strong_20_Emphasis">Kommentare und Infos:</text:span><text:line-break/>
<text:span text:style-name="Strong_20_Emphasis">Vesper ?</text:span> ist die, oder im alemannischen Sprachraum auch das Vesper, eine Zwischenmahlzeit oder ein Abendessen.</text:p>
      <text:p text:style-name="Horizontal_20_Line"/>
      <text:p text:style-name="Text_20_body"><text:span text:style-name="Strong_20_Emphasis">Historie:</text:span></text:p>
      <text:p text:style-name="Horizontal_20_Line"/>
      <text:p text:style-name="Text_20_body"><text:a xlink:type="simple" xlink:href="https://ddws.de/hauptgang:start" text:style-name="Internet_20_link" text:visited-style-name="Visited_20_Internet_20_Link">Hauptgerichte:</text:a></text:p>
      <text:p text:style-name="Text_20_body"><text:a xlink:type="simple" xlink:href="https://ddws.de/start" text:style-name="Internet_20_link" text:visited-style-name="Visited_20_Internet_20_Link">Start/Hom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6T21::16:48</meta:creation-date>
    <dc:creator>Generated</dc:creator>
    <dc:date>2026-09-06T21::16:48</dc:date>
    <dc:language>en-US</dc:language>
    <meta:editing-cycles>1</meta:editing-cycles>
    <meta:editing-duration>PT0S</meta:editing-duration>
    <dc:title>hauptgang:pickert</dc:title>
  </office:meta>
</office:document-meta>
</file>