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02195a812ac2faff85e818f52e7dc17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baeck:marzipan-stuecke"/><text:bookmark-start text:name="__RefHeading___traumstuecke_aus_marzipan_1"/><text:bookmark-start text:name="traumstuecke_aus_marzipan"/>Traumstücke aus Marzipan<text:bookmark-end text:name="__RefHeading___traumstuecke_aus_marzipan_1"/><text:bookmark-end text:name="traumstuecke_aus_marzipan"/></text:h>
      <text:p text:style-name="Text_20_body">… ein leichtes zartes Gebäck aus Marzipan <text:line-break/>
<draw:frame draw:style-name="media" draw:name="0" text:anchor-type="as-char" draw:z-index="0" svg:width="5.29166666667cm" style:rel-width="100%" svg:height="4.1640851187cm" style:rel-height="scale"><draw:image xlink:href="Pictures/b02195a812ac2faff85e818f52e7dc17.jpeg" xlink:type="simple" xlink:show="embed" xlink:actuate="onLoad"/></draw:frame></text:p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 <text:line-break/>



</text:span>Tip:<text:span text:style-name="Strong_20_Emphasis"> 



</text:span>Historie:** <text:line-break/>
13.11.2023 erster Versuch des Rezeptes.  </text:p>
      <text:p text:style-name="Horizontal_20_Line"/>
      <text:p text:style-name="Text_20_body"><text:a xlink:type="simple" xlink:href="https://ddws.de/gebaeck:suess-gebaeck" text:style-name="Internet_20_link" text:visited-style-name="Visited_20_Internet_20_Link">Süßes Gebäck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4::53:53</meta:creation-date>
    <dc:creator>Generated</dc:creator>
    <dc:date>2026-08-12T14::53:53</dc:date>
    <dc:language>en-US</dc:language>
    <meta:editing-cycles>1</meta:editing-cycles>
    <meta:editing-duration>PT0S</meta:editing-duration>
    <dc:title>gebaeck:marzipan-stuecke</dc:title>
  </office:meta>
</office:document-meta>
</file>