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5f5585f4b68aadb078dd0cf3d163719.svg"/>
  <manifest:file-entry manifest:media-type="image/jpeg" manifest:full-path="Pictures/20880e6ebb67d4f7f0183a8a66239e5c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baeck:hefe-pudding-schnecke"/><text:bookmark-start text:name="__RefHeading___hefe-pudding-schnecke_mit_rosinen_1"/><text:bookmark-start text:name="hefe-pudding-schnecke_mit_rosinen"/>Hefe-Pudding-Schnecke mit Rosinen<text:bookmark-end text:name="__RefHeading___hefe-pudding-schnecke_mit_rosinen_1"/><text:bookmark-end text:name="hefe-pudding-schnecke_mit_rosinen"/></text:h>
      <text:p text:style-name="Text_20_body">… und sebst gekochtem Vanillepudding o. Tüte <draw:frame draw:style-name="media" draw:name="0" text:anchor-type="as-char" draw:z-index="0" svg:width="" svg:rel-width="100%" svg:height="0cm"><draw:image xlink:href="Pictures/35f5585f4b68aadb078dd0cf3d163719.svg" xlink:type="simple" xlink:show="embed" xlink:actuate="onLoad"/></draw:frame></text:p>
      <text:p text:style-name="Text_20_body"><draw:frame draw:style-name="media" draw:name="1" text:anchor-type="as-char" draw:z-index="1" svg:width="7.9375cm" style:rel-width="100%" svg:height="5.953125cm" style:rel-height="scale"><draw:image xlink:href="Pictures/20880e6ebb67d4f7f0183a8a66239e5c.jpeg" xlink:type="simple" xlink:show="embed" xlink:actuate="onLoad"/></draw:frame></text:p>
      <text:p text:style-name="Text_20_body"><text:span text:style-name="Strong_20_Emphasis">Zutaten:</text:span> <text:line-break/>
<text:span text:style-name="Emphasis">für den Hefeteig:</text:span> <text:line-break/></text:p>
      <text:p text:style-name="Text_20_body">550 g Mehl Type 550 <text:line-break/>
6 g Hefe trocken <text:line-break/>
1 Ei <text:line-break/>
2 Tl Vanillezucker <text:line-break/>
60 ml Öl <text:line-break/>
250 ml Milch warme <text:line-break/></text:p>
      <text:p text:style-name="Text_20_body"><text:span text:style-name="Emphasis">für den Pudding</text:span> <text:line-break/>
250 ml Milch <text:line-break/>
1 st. Zitronenschale <text:line-break/>
1 Ei <text:line-break/>
50 g Zucker <text:line-break/>
15 g Stärke <text:line-break/></text:p>
      <text:p text:style-name="Text_20_body">100 g Rosinen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</text:p>
      <text:p text:style-name="Text_20_body"><text:span text:style-name="Strong_20_Emphasis">Historie:</text:span><text:line-break/>
21.10.2023 Erster Versuch</text:p>
      <text:p text:style-name="Horizontal_20_Line"/>
      <text:p text:style-name="Text_20_body"><text:a xlink:type="simple" xlink:href="https://ddws.de/gebaeck:suess-gebaeck" text:style-name="Internet_20_link" text:visited-style-name="Visited_20_Internet_20_Link">Süßes Gebäck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0::51:51</meta:creation-date>
    <dc:creator>Generated</dc:creator>
    <dc:date>2026-09-08T00::51:51</dc:date>
    <dc:language>en-US</dc:language>
    <meta:editing-cycles>1</meta:editing-cycles>
    <meta:editing-duration>PT0S</meta:editing-duration>
    <dc:title>gebaeck:hefe-pudding-schnecke</dc:title>
  </office:meta>
</office:document-meta>
</file>