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260680fcca70852d1eb59b0a563f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minz-pesto"/><text:bookmark-start text:name="__RefHeading___minz_-_pesto_1"/><text:bookmark-start text:name="minz_-_pesto"/>Minz - Pesto<text:bookmark-end text:name="__RefHeading___minz_-_pesto_1"/><text:bookmark-end text:name="minz_-_pesto"/></text:h>
      <text:p text:style-name="Text_20_body">Dein erfrischender Begleiter zu Fleisch-, Fisch- und Gemüsegerichten: das Minz-Pesto! Es ist nicht nur schnell und einfach zubereitet, sondern auch ein echtes Geschmacksfeuerwerk. <text:line-break/>
Ich werde es zu einer Lammfilet-Schnecke auf Spießchen reichen. <text:line-break/>
<draw:frame draw:style-name="media" draw:name="0" text:anchor-type="as-char" draw:z-index="0" svg:width="5.29166666667cm" style:rel-width="100%" svg:height="4.49213055003cm" style:rel-height="scale"><draw:image xlink:href="Pictures/5b260680fcca70852d1eb59b0a563f3c.jpg" xlink:type="simple" xlink:show="embed" xlink:actuate="onLoad"/></draw:frame></text:p>
      <text:p text:style-name="Text_20_body"><text:span text:style-name="Strong_20_Emphasis">Rezept von Till, Foodstyling</text:span></text:p>
      <text:p text:style-name="Text_20_body"><text:span text:style-name="Strong_20_Emphasis">Zutaten:</text:span> <text:line-break/>
20 gr. Pinienkerne<text:line-break/>
½ Bunde Minze<text:line-break/>
1 Bio-Limette <text:line-break/>
100 ml Sonnenblumenöl / Olivenöl <text:line-break/>
Salz <text:line-break/>
1 TL Honig</text:p>
      <text:p text:style-name="Text_20_body"><text:span text:style-name="Strong_20_Emphasis"> Zubereitung:</text:span> <text:line-break/>
Pinienkerne in einer Pfanne ohne Fett anrösten und auskühlen lassen. Pinienkerne grob hacken. <text:line-break/>
Minze waschen, trocken schütteln, Blätter abzupfen und fein hacken. Limette heiß waschen, trocken tupfen, Schale abreiben und Saft auspressen. <text:line-break/>
Pinienkerne, Minze, Limettenabrieb, Limettensaft und Öl in einem hohen Gefäß mixen bis eine cremige Konsistenz entsteht. Pesto mit Salz und Honig abschmecken.</text:p>
      <text:p text:style-name="Text_20_body"><text:span text:style-name="Strong_20_Emphasis">Historie:</text:span><text:line-break/>
15.4.23 Test für die BBQ-Night 2023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4::28:39</meta:creation-date>
    <dc:creator>Generated</dc:creator>
    <dc:date>2026-08-13T14::28:39</dc:date>
    <dc:language>en-US</dc:language>
    <meta:editing-cycles>1</meta:editing-cycles>
    <meta:editing-duration>PT0S</meta:editing-duration>
    <dc:title>fuer_s_grillen:minz-pesto</dc:title>
  </office:meta>
</office:document-meta>
</file>