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esmokte_dicke-rippe"/><text:bookmark-start text:name="__RefHeading___dicke_rippe_3-2-1_1"/><text:bookmark-start text:name="dicke_rippe_3-2-1"/>Dicke Rippe 3-2-1<text:bookmark-end text:name="__RefHeading___dicke_rippe_3-2-1_1"/><text:bookmark-end text:name="dicke_rippe_3-2-1"/></text:h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<text:line-break/></text:p>
      <text:p text:style-name="Horizontal_20_Line"/>
      <text:p text:style-name="Text_20_body"><text:span text:style-name="Strong_20_Emphasis">Kommentar:</text:span><text:line-break/>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ddws.de/start" text:style-name="Internet_20_link" text:visited-style-name="Visited_20_Internet_20_Link">start</text:a><text:line-break/>
<text:a xlink:type="simple" xlink:href="https://ddws.de/fuer_s_grillen:start" text:style-name="Internet_20_link" text:visited-style-name="Visited_20_Internet_20_Link">Gril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5::51:41</meta:creation-date>
    <dc:creator>Generated</dc:creator>
    <dc:date>2026-09-15T05::51:41</dc:date>
    <dc:language>en-US</dc:language>
    <meta:editing-cycles>1</meta:editing-cycles>
    <meta:editing-duration>PT0S</meta:editing-duration>
    <dc:title>fuer_s_grillen:gesmokte_dicke-rippe</dc:title>
  </office:meta>
</office:document-meta>
</file>