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4d9465e65a46838b32b1a5f65ae5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egrillte_gyros-schnecken"/><text:bookmark-start text:name="__RefHeading___gegrillte_gyros-schnecken_1"/><text:bookmark-start text:name="gegrillte_gyros-schnecken"/>gegrillte Gyros-Schnecken<text:bookmark-end text:name="__RefHeading___gegrillte_gyros-schnecken_1"/><text:bookmark-end text:name="gegrillte_gyros-schnecken"/></text:h>
      <text:p text:style-name="Text_20_body">… diese können auch perfekt in einem Holzbackofen zubereitet werden.
Ist ideal als Snack vorweg, oder zum Bier nach dem Grillen.<text:line-break/>
<draw:frame draw:style-name="media" draw:name="0" text:anchor-type="as-char" draw:z-index="0" svg:width="5.29166666667cm" style:rel-width="100%" svg:height="3.31110044786cm" style:rel-height="scale"><draw:image xlink:href="Pictures/854d9465e65a46838b32b1a5f65ae5bc.png" xlink:type="simple" xlink:show="embed" xlink:actuate="onLoad"/></draw:frame></text:p>
      <text:p text:style-name="Text_20_body"><text:span text:style-name="Strong_20_Emphasis">Zutaten:</text:span> <text:line-break/>
1 Rolle Blätterteig<text:line-break/>
1 EL <text:a xlink:type="simple" xlink:href="https://ddws.de/fuer_s_grillen:gyros-gewuerzmischung" text:style-name="Internet_20_link" text:visited-style-name="Visited_20_Internet_20_Link">Gyros-Gewürzmischung</text:a><text:line-break/>
10 EL grobes Fleischbrät z.B. für Fleischkäse<text:line-break/>
100g geriebener Käse (Gouda)<text:line-break/></text:p>
      <text:p text:style-name="Text_20_body"><text:span text:style-name="Strong_20_Emphasis">Zubereitung:</text:span>
Blätterteig ausrollen, den frischen rohen Fleischkäse gleichmäßig auf dem Blätterteig verteilen (am oberen Rand etwas frei lassen). Nun darauf die Gyros-Gewürzmischung bestreuen und den Blätterteig einrollen und dann zweifingerbreite Röllchen abschneiden. </text:p>
      <text:p text:style-name="Text_20_body">Röllchen auf ein Pizzablech (Backblech) legen und bei ca. 220-250 Grad indirekt für 10 Minuten grillen oder im Holzofen backen. Alle Schnecken mit Käse bestreuen und für weitere 10 Minuten grillen, backen. </text:p>
      <text:p text:style-name="Text_20_body">Guten Appetit !</text:p>
      <text:p text:style-name="Text_20_body"><text:span text:style-name="Strong_20_Emphasis">Kommentar:</text:span>
ergibt ca.12-14 Schnecken (2-3 St/Pers.)</text:p>
      <text:p text:style-name="Text_20_body"><text:span text:style-name="Strong_20_Emphasis">Historie:</text:span><text:line-break/>
16.9.15 einfach mal so zum Abendbrot<text:line-break/>
11.10.15 einfach mal wieder zwischen durch mit Tzaziki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/text:p>
      <text:p text:style-name="Text_20_body">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6::20:45</meta:creation-date>
    <dc:creator>Generated</dc:creator>
    <dc:date>2026-09-14T16::20:45</dc:date>
    <dc:language>en-US</dc:language>
    <meta:editing-cycles>1</meta:editing-cycles>
    <meta:editing-duration>PT0S</meta:editing-duration>
    <dc:title>fuer_s_grillen:gegrillte_gyros-schnecken</dc:title>
  </office:meta>
</office:document-meta>
</file>