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uer_s_grillen:cole_slawe"/>Cole Slawe Salat DD-Art</text:p>
      <text:p text:style-name="Text_20_body"><text:span text:style-name="Strong_20_Emphasis">Zutaten:</text:span> <text:line-break/>600 g geschnittenes Spitz-,oder Weißkraut, 60 g grob geraspelte Karotte, 35 g fein geschnittene Zwiebel, 3 - 4 EL weißer Balsammico, 180 g Mayonnaise</text:p>
      <text:p text:style-name="Text_20_body"><text:span text:style-name="Strong_20_Emphasis">DD Variante:</text:span></text:p>
      <text:p text:style-name="Preformatted_20_Text">50 gr. rote Paprika in in feine Streifen geschnitten, 100 gr. Ananas aus der Dose in Stücke.</text:p>
      <text:p text:style-name="Text_20_body"><text:span text:style-name="Strong_20_Emphasis">Zubereitung:</text:span><text:line-break/>
Den Kohl mit den Zwiebeln und etwas Salz kräftig kneten, und 20 Min. ziehen lassen.
Karotten zu geben und vermengen, Paprika, Ananas und Majonaise zugeben und zu einem Salat verarbeiten, mit Salz und frischem Pfeffer abschmecken.</text:p>
      <text:p text:style-name="Text_20_body"><text:span text:style-name="Strong_20_Emphasis">Kommentar:</text:span>
Tipp: Der Salat passt ausgezeichnet zu allen amerik. Gerichten wie Hot Dogs; Burger; Spareribs und sogar zu gegrillten Hummer.</text:p>
      <text:p text:style-name="Text_20_body"><text:span text:style-name="Strong_20_Emphasis">Historie:</text:span></text:p>
      <text:p text:style-name="Horizontal_20_Line"/>
      <text:p text:style-name="Horizontal_20_Line"/>
      <text:p text:style-name="Text_20_body"><text:a xlink:type="simple" xlink:href="https://ddws.de/fuer_s_grillen:start" text:style-name="Internet_20_link" text:visited-style-name="Visited_20_Internet_20_Link">Grillen</text:a></text:p>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0::29:07</meta:creation-date>
    <dc:creator>Generated</dc:creator>
    <dc:date>2026-09-13T10::29:07</dc:date>
    <dc:language>en-US</dc:language>
    <meta:editing-cycles>1</meta:editing-cycles>
    <meta:editing-duration>PT0S</meta:editing-duration>
    <dc:title>fuer_s_grillen:cole_slawe</dc:title>
  </office:meta>
</office:document-meta>
</file>