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0f89eb29978f1f802cb77f51a9a2f12.gif"/>
  <manifest:file-entry manifest:media-type="image/gif" manifest:full-path="Pictures/43f570be719a89c3cd275f1360cb2d01.gif"/>
  <manifest:file-entry manifest:media-type="image/jpeg" manifest:full-path="Pictures/87a2d5aa9a82f114ec78a2456a613424.jpg"/>
  <manifest:file-entry manifest:media-type="image/jpeg" manifest:full-path="Pictures/112ad2ffc28008fc266127271952fac7.jpg"/>
  <manifest:file-entry manifest:media-type="image/gif" manifest:full-path="Pictures/1a037972fe5c63b886174b34861377ae.gif"/>
  <manifest:file-entry manifest:media-type="image/gif" manifest:full-path="Pictures/6220352577c5ab5857df77d7f2cf29ac.gif"/>
  <manifest:file-entry manifest:media-type="image/jpeg" manifest:full-path="Pictures/23733fd99f3dcab1127b44ffcd2e8d03.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intopf:start"/><text:bookmark-start text:name="__RefHeading___eintopf_1"/><text:bookmark-start text:name="eintopf"/>Eintopf<text:bookmark-end text:name="__RefHeading___eintopf_1"/><text:bookmark-end text:name="eintopf"/></text:h>
      <text:p text:style-name="Text_20_body">Als Eintopf werden allgemein sättigende Suppen oft bäuerlichen Ursprungs bezeichnet, die als vollständige Mahlzeit dienen. Typische Hauptzutaten sind Hülsenfrüchte wie Erbsen, Bohnen oder Linsen, Gemüse wie Kohl, Steckrüben, Möhren oder Kartoffeln, auch Getreideprodukte wie Graupen, Brot oder Nudeln, in Wasser oder Brühe gegart. Hinzu kommen je nach Rezept und Möglichkeit zum Beispiel Lauch, Sellerie und Zwiebeln, Fleisch, Wurst oder Speck (diese häufig gepökelt oder geräuchert). Die unterschiedliche Garzeit der verschiedenen Zutaten wird bei der Zubereitung berücksichtigt.<text:line-break/></text:p>
      <text:p text:style-name="Text_20_body">Gerichte, die in einem Topf zubereitet werden, sind schon sehr alt und weltweit verbreitet. Hier beschreibe und sammele ich auch Gerichte die nicht nur dem deutschsprachlichen Eintopf entsprechen sondern auch die dem internationalen Bedeutungen gerecht werden.<text:line-break/></text:p>
      <text:p text:style-name="Text_20_body">Eine genaue Ordnung der Gerichte werde ich hier <text:span text:style-name="Emphasis"><text:span text:style-name="Strong_20_Emphasis">nicht</text:span></text:span> einhalten, da dieser Blog ständig wächst und ergänzt wird. </text:p>
      <text:p text:style-name="Horizontal_20_Line"/>
      <text:p text:style-name="Text_20_body"><text:span text:style-name="Strong_20_Emphasis">Dutch Oven</text:span> meine neue Errungenschaft<text:line-break/>
<text:a xlink:type="simple" xlink:href="https://ddws.de/eintopf:paprikagulasch" text:style-name="Internet_20_link" text:visited-style-name="Visited_20_Internet_20_Link">Paprika-Rindergulasch</text:a> mein erster Versuch im <text:span text:style-name="Emphasis">Dutch Oven</text:span> <text:line-break/>
<text:a xlink:type="simple" xlink:href="https://ddws.de/eintopf:schichtfleisch" text:style-name="Internet_20_link" text:visited-style-name="Visited_20_Internet_20_Link"> Schichtfleisch</text:a> mein erster Versuch<text:line-break/></text:p>
      <text:p text:style-name="Horizontal_20_Line"/>
      <table:table table:style-name="Table">
        <table:table-column/>
        <table:table-column/>
        <table:table-column/>
        <table:table-row>
          <table:table-cell office:value-type="string" table:style-name="tablecell">
            <text:p text:style-name="tablealignleft">Gericht:</text:p>
          </table:table-cell>
          <table:table-cell office:value-type="string" table:style-name="tablecell">
            <text:p text:style-name="tablealigncenter">  Herkunft:  </text:p>
          </table:table-cell>
          <table:table-cell office:value-type="string" table:style-name="tablecell">
            <text:p text:style-name="tablealigncenter">  Notitz:  </text:p>
          </table:table-cell>
        </table:table-row>
        <table:table-row>
          <table:table-cell office:value-type="string" table:style-name="tablecell">
            <text:p text:style-name="tablealignleft"><text:a xlink:type="simple" xlink:href="https://ddws.de/sued-afrikanisches_vom_feuer:potjiekos" text:style-name="Internet_20_link" text:visited-style-name="Visited_20_Internet_20_Link">Potjiekos</text:a></text:p>
          </table:table-cell>
          <table:table-cell office:value-type="string" table:style-name="tablecell">
            <text:p text:style-name="tablealignleft"> <draw:frame draw:style-name="mediacenter" draw:name="0" text:anchor-type="paragraph" draw:z-index="0" svg:width="1.32291666667cm" svg:height="0.881944444444cm"><draw:image xlink:href="Pictures/60f89eb29978f1f802cb77f51a9a2f12.gif" xlink:type="simple" xlink:show="embed" xlink:actuate="onLoad"/></draw:frame> </text:p>
          </table:table-cell>
          <table:table-cell office:value-type="string" table:style-name="tablecell">
            <text:p text:style-name="tablealignleft"> Wörtlich übersetzt bedeutet Potjiekos kleiner Topf<text:line-break/>mit Lebensmitteln am bestens aus dem <text:span text:style-name="Strong_20_Emphasis">Dutch oven</text:span></text:p>
          </table:table-cell>
        </table:table-row>
        <table:table-row>
          <table:table-cell office:value-type="string" table:style-name="tablecell">
            <text:p text:style-name="tablealignleft"><text:a xlink:type="simple" xlink:href="https://ddws.de/eintopf:pot-au-feu" text:style-name="Internet_20_link" text:visited-style-name="Visited_20_Internet_20_Link">Pot-au-feu</text:a> </text:p>
          </table:table-cell>
          <table:table-cell office:value-type="string" table:style-name="tablecell">
            <text:p text:style-name="tablealignleft"><draw:frame draw:style-name="mediacenter" draw:name="1" text:anchor-type="paragraph" draw:z-index="1" svg:width="1.32291666667cm" svg:height="0.881944444444cm"><draw:image xlink:href="Pictures/43f570be719a89c3cd275f1360cb2d01.gif" xlink:type="simple" xlink:show="embed" xlink:actuate="onLoad"/></draw:frame> </text:p>
          </table:table-cell>
          <table:table-cell office:value-type="string" table:style-name="tablecell">
            <text:p text:style-name="tablealignleft">frz. für Topf auf dem Feuer </text:p>
          </table:table-cell>
        </table:table-row>
        <table:table-row>
          <table:table-cell office:value-type="string" table:style-name="tablecell">
            <text:p text:style-name="tablealignleft"><text:a xlink:type="simple" xlink:href="https://ddws.de/eintopf:erbseneintopf" text:style-name="Internet_20_link" text:visited-style-name="Visited_20_Internet_20_Link">Erbseneintopf</text:a> </text:p>
          </table:table-cell>
          <table:table-cell office:value-type="string" table:style-name="tablecell">
            <text:p text:style-name="tablealignleft"><draw:frame draw:style-name="mediacenter" draw:name="2" text:anchor-type="paragraph" draw:z-index="2" svg:width="1.32291666667cm" svg:height="0.881944444444cm"><draw:image xlink:href="Pictures/87a2d5aa9a82f114ec78a2456a613424.jpg" xlink:type="simple" xlink:show="embed" xlink:actuate="onLoad"/></draw:frame> </text:p>
          </table:table-cell>
          <table:table-cell office:value-type="string" table:style-name="tablecell">
            <text:p text:style-name="tablealignleft">es gib zahlreiche Varianten jede Region hat eine eigene<text:line-break/><text:span text:style-name="Strong_20_Emphasis">hier die Berliner Art</text:span> </text:p>
          </table:table-cell>
        </table:table-row>
        <table:table-row>
          <table:table-cell office:value-type="string" table:style-name="tablecell">
            <text:p text:style-name="tablealignleft"><text:a xlink:type="simple" xlink:href="https://ddws.de/eintopf:bohneneintopf" text:style-name="Internet_20_link" text:visited-style-name="Visited_20_Internet_20_Link">Bohneneintopf</text:a> kanadische Art<text:line-break/>Bean Soup Canadian</text:p>
          </table:table-cell>
          <table:table-cell office:value-type="string" table:style-name="tablecell">
            <text:p text:style-name="tablealignleft"> <draw:frame draw:style-name="mediacenter" draw:name="3" text:anchor-type="paragraph" draw:z-index="3" svg:width="1.32291666667cm" svg:height="0.864305555556cm"><draw:image xlink:href="Pictures/112ad2ffc28008fc266127271952fac7.jpg" xlink:type="simple" xlink:show="embed" xlink:actuate="onLoad"/></draw:frame> </text:p>
          </table:table-cell>
          <table:table-cell office:value-type="string" table:style-name="tablecell">
            <text:p text:style-name="tablealignleft">die nicht nur Trapper und Cowboy´s lieben</text:p>
          </table:table-cell>
        </table:table-row>
        <table:table-row>
          <table:table-cell office:value-type="string" table:style-name="tablecell">
            <text:p text:style-name="tablealignleft"><text:a xlink:type="simple" xlink:href="https://ddws.de/eintopf:chili_con_carne_texas" text:style-name="Internet_20_link" text:visited-style-name="Visited_20_Internet_20_Link">Chili con Carne Texas</text:a> (-Style)</text:p>
          </table:table-cell>
          <table:table-cell office:value-type="string" table:style-name="tablecell">
            <text:p text:style-name="tablealignleft"> <draw:frame draw:style-name="mediacenter" draw:name="4" text:anchor-type="paragraph" draw:z-index="4" svg:width="1.32291666667cm" svg:height="0.81869023224cm"><draw:image xlink:href="Pictures/1a037972fe5c63b886174b34861377ae.gif" xlink:type="simple" xlink:show="embed" xlink:actuate="onLoad"/></draw:frame> </text:p>
          </table:table-cell>
          <table:table-cell office:value-type="string" table:style-name="tablecell">
            <text:p text:style-name="tablealignleft">Bohnen und Mais gehören nicht hinein,<text:line-break/>und es kommt auch nicht aus Mexico</text:p>
          </table:table-cell>
        </table:table-row>
        <table:table-row>
          <table:table-cell office:value-type="string" table:style-name="tablecell">
            <text:p text:style-name="tablealignleft"><text:a xlink:type="simple" xlink:href="https://ddws.de/eintopf:spanischer_huehncheneintopf" text:style-name="Internet_20_link" text:visited-style-name="Visited_20_Internet_20_Link">Spanischer Hühncheneintopf</text:a><text:line-break/>mit Chorizo und Kichererbsen</text:p>
          </table:table-cell>
          <table:table-cell office:value-type="string" table:style-name="tablecell">
            <text:p text:style-name="tablealignleft"> <draw:frame draw:style-name="mediacenter" draw:name="5" text:anchor-type="paragraph" draw:z-index="5" svg:width="1.32291666667cm" svg:height="0.918938758389cm"><draw:image xlink:href="Pictures/6220352577c5ab5857df77d7f2cf29ac.gif" xlink:type="simple" xlink:show="embed" xlink:actuate="onLoad"/></draw:frame> </text:p>
          </table:table-cell>
          <table:table-cell office:value-type="string" table:style-name="tablecell">
            <text:p text:style-name="tablealignleft">Ein Eintopf aus der Pallela-Pfanne</text:p>
          </table:table-cell>
        </table:table-row>
        <table:table-row>
          <table:table-cell office:value-type="string" table:style-name="tablecell">
            <text:p text:style-name="tablealignleft"><text:a xlink:type="simple" xlink:href="https://ddws.de/eintopf:soljanka" text:style-name="Internet_20_link" text:visited-style-name="Visited_20_Internet_20_Link">Soljanka</text:a><text:line-break/>aus DDR Zeiten</text:p>
          </table:table-cell>
          <table:table-cell office:value-type="string" table:style-name="tablecell">
            <text:p text:style-name="tablealignleft"> <draw:frame draw:style-name="mediacenter" draw:name="6" text:anchor-type="paragraph" draw:z-index="6" svg:width="1.32291666667cm" svg:height="1.13440104167cm"><draw:image xlink:href="Pictures/23733fd99f3dcab1127b44ffcd2e8d03.jpg" xlink:type="simple" xlink:show="embed" xlink:actuate="onLoad"/></draw:frame></text:p>
          </table:table-cell>
          <table:table-cell office:value-type="string" table:style-name="tablecell">
            <text:p text:style-name="tablealignleft"> habe ich kurz nach der Wende in Dresden kennen<text:line-break/>und lieben gelernt, und ist nicht nur eine Restesuppe </text:p>
          </table:table-cell>
        </table:table-row>
      </table:table>
      <text:p text:style-name="Horizontal_20_Line"/>
      <text:p text:style-name="Text_20_body"><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3::09:59</meta:creation-date>
    <dc:creator>Generated</dc:creator>
    <dc:date>2026-09-16T23::09:59</dc:date>
    <dc:language>en-US</dc:language>
    <meta:editing-cycles>1</meta:editing-cycles>
    <meta:editing-duration>PT0S</meta:editing-duration>
    <dc:title>eintopf:start</dc:title>
  </office:meta>
</office:document-meta>
</file>