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a76dfb9d107dbbc4cf657a85e9a64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intopf:erbseneintopf"/><text:bookmark-start text:name="__RefHeading___erbsensuppe_berliner_art_1"/><text:bookmark-start text:name="erbsensuppe_berliner_art"/>Erbsensuppe Berliner Art<text:bookmark-end text:name="__RefHeading___erbsensuppe_berliner_art_1"/><text:bookmark-end text:name="erbsensuppe_berliner_art"/></text:h>
      <text:p text:style-name="Text_20_body"><draw:frame draw:style-name="medialeft" draw:name="0" text:anchor-type="paragraph" draw:z-index="0" svg:width="5.29166666667cm" style:rel-width="100%" svg:height="3.96965672835cm" style:rel-height="scale"><draw:image xlink:href="Pictures/2a76dfb9d107dbbc4cf657a85e9a6424.jpg" xlink:type="simple" xlink:show="embed" xlink:actuate="onLoad"/></draw:frame></text:p>
      <text:p text:style-name="Horizontal_20_Line"/>
      <text:p text:style-name="Text_20_body"><text:span text:style-name="Strong_20_Emphasis">Zutaten:</text:span><text:line-break/>
500g grüne getrocknete Erbsen (oder geschälte)<text:line-break/>
1 Zwiebel<text:line-break/>
200 g magerer gerauchter Bauchspeck<text:line-break/>
1 TL getrockneter Majoran<text:line-break/>
1,5 l Wasser<text:line-break/>
1 Lorbeerblatt<text:line-break/>
2 große mehlige Kartoffeln<text:line-break/>
1 Karotte<text:line-break/>
1 Stück Sellerie<text:line-break/>
Brühwürfel, Salz, Pfeffer
2 Paar Bock-Würstchen<text:line-break/></text:p>
      <text:p text:style-name="Horizontal_20_Line"/>
      <text:p text:style-name="Text_20_body"><text:a xlink:type="simple" xlink:href="https://ddws.de/eintopf:start" text:style-name="Internet_20_link" text:visited-style-name="Visited_20_Internet_20_Link">zurück</text:a><text:line-break/>
<text:a xlink:type="simple" xlink:href="https://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5::37:24</meta:creation-date>
    <dc:creator>Generated</dc:creator>
    <dc:date>2026-09-17T05::37:24</dc:date>
    <dc:language>en-US</dc:language>
    <meta:editing-cycles>1</meta:editing-cycles>
    <meta:editing-duration>PT0S</meta:editing-duration>
    <dc:title>eintopf:erbseneintopf</dc:title>
  </office:meta>
</office:document-meta>
</file>