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9750e054f9aa45d3af1f677b9bf441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intopf:bohneneintopf"/><text:bookmark-start text:name="__RefHeading___bohnensuppe_kanadischer_art_1"/><text:bookmark-start text:name="bohnensuppe_kanadischer_art"/>Bohnensuppe kanadischer Art<text:bookmark-end text:name="__RefHeading___bohnensuppe_kanadischer_art_1"/><text:bookmark-end text:name="bohnensuppe_kanadischer_art"/></text:h>
      <text:p text:style-name="Text_20_body"><draw:frame draw:style-name="media" draw:name="0" text:anchor-type="as-char" draw:z-index="0" svg:width="5.29166666667cm" style:rel-width="100%" svg:height="2.98207465278cm" style:rel-height="scale"><draw:image xlink:href="Pictures/59750e054f9aa45d3af1f677b9bf4417.jpg" xlink:type="simple" xlink:show="embed" xlink:actuate="onLoad"/></draw:frame></text:p>
      <text:p text:style-name="Horizontal_20_Line"/>
      <text:p text:style-name="Text_20_body"><text:span text:style-name="Strong_20_Emphasis">Zutaten:</text:span> für 6 Portionen<text:line-break/>
600 g	Speck, geräuchert oder gesalzen<text:line-break/>
 	Olivenöl zum anschwitzen<text:line-break/>
500 g	Rindfleisch, kleingeschnitten<text:line-break/>
2 Dose	Bohnen, weiße<text:line-break/>
2 Dose	Bohnen, rote<text:line-break/>
2 Dose	Bohnen, Borlotti<text:line-break/>
2 Zehe/n	Knoblauch, grob geschnitten<text:line-break/>
2 m.-große	Zwiebel(n), kleingeschnitten<text:line-break/>
2 Dose	Tomate(n), gehackte<text:line-break/>
2 dl	Tomatensaft<text:line-break/>
2 Bund	Thymian<text:line-break/>
2 	Lorbeerblatt<text:line-break/>
2 m.-große	Chili<text:line-break/>
2 TL, gehäuft	Koriander<text:line-break/>
2 TL, gehäuft	Kümmel, gemahlen<text:line-break/>
 	Salz und Pfeffer<text:line-break/>
2 Schuss	Ahornsirup<text:line-break/>
2 Bund	Petersilie, kleingeschnitten<text:line-break/></text:p>
      <text:p text:style-name="Text_20_body"><text:span text:style-name="Strong_20_Emphasis">Zubereitung:</text:span><text:line-break/>
Speck in fingerdicke Stücke schneiden und in wenig Olivenöl einige Minuten anbraten. Nach und nach Knoblauch, Zwiebeln, Chili und ein Lorbeerblatt dazugeben. Unter ständigem Rühren weiter braten. Das kleingeschnittene Rindfleisch dazugeben, mit gemahlenem Kümmel und Koriandersamen würzen. Alles zusammen noch einige Minuten braten. 
Thymian und die gehackten Tomaten und den Saft dazugeben und mit Salz und Pfeffer abschmecken.
Anschließend alle Bohnen untermischen und ca. 10 Minuten auf kleinem Feuer köcheln lassen.<text:line-break/>
Am Schluss noch einen Schuss Ahornsirup und kurz vor dem Anrichten die Petersilie dazugeben.</text:p>
      <text:p text:style-name="Horizontal_20_Line"/>
      <text:p text:style-name="Text_20_body">Historie und Notitzen:<text:line-break/>
Tipp: noch etwas Sour Creme obenauf</text:p>
      <text:p text:style-name="Horizontal_20_Line"/>
      <text:p text:style-name="Text_20_body"><text:a xlink:type="simple" xlink:href="https://ddws.de/eintopf:start" text:style-name="Internet_20_link" text:visited-style-name="Visited_20_Internet_20_Link">zurück</text:a><text:line-break/>
<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5::33:47</meta:creation-date>
    <dc:creator>Generated</dc:creator>
    <dc:date>2026-08-12T15::33:47</dc:date>
    <dc:language>en-US</dc:language>
    <meta:editing-cycles>1</meta:editing-cycles>
    <meta:editing-duration>PT0S</meta:editing-duration>
    <dc:title>eintopf:bohneneintopf</dc:title>
  </office:meta>
</office:document-meta>
</file>