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essert:tiramisu"/><text:bookmark-start text:name="__RefHeading___tiramisu_1"/><text:bookmark-start text:name="tiramisu"/>Tiramisu<text:bookmark-end text:name="__RefHeading___tiramisu_1"/><text:bookmark-end text:name="tiramisu"/></text:h>
      <text:p text:style-name="Text_20_body">das Grundrezept eines ital. Dessert Klassiker.</text:p>
      <text:p text:style-name="Horizontal_20_Line"/>
      <text:p text:style-name="Text_20_body"><text:span text:style-name="Strong_20_Emphasis">Zutaten:</text:span> für 6 Port. <text:line-break/></text:p>
      <text:p text:style-name="Text_20_body">50 ml. Apfelsaft naturtrüb<text:line-break/>
250 gr. Mascarpone<text:line-break/>
250 gr. Quark Magerstufe<text:line-break/>
2 EL Zucker<text:line-break/>
120 gr. Löffelbisquit <text:line-break/>
1 cl Amoretto <text:line-break/>
50 ml Espresso (kalt)<text:line-break/>
Kakaopulver zum bestreuen (garnieren)
ggf. Orangenfilets, Traubenscheiben oder Himbeeren</text:p>
      <text:p text:style-name="Text_20_body"><text:span text:style-name="Strong_20_Emphasis">Zubereitung:</text:span></text:p>
      <text:p text:style-name="Text_20_body">Mascapone, Quark, Apfelsaft und Zucker zu einer glatten Creme verrühren.<text:line-break/>
Den hälfte des Bisquit in einer Auflaufform, Dessertformen / Schalen, auf den Boden verteilen. Mit dem Amaretto und dem Mocca betreufeln. ggf. mit einigen Früchten belegen. Die hälfte der Creme bedecken und glatt streichen. den Vorgang mit der anderen hälfte der Zutaten wiederholen. 
Sie sollten nun zwei Schichten an Bisquit und Creme auf geschichtet haben. Die Dessert für 1-2 Std. in den Kühlschrank zum ziehen stellen. Vor dem Servieren das Kakao-Pulver überstreuen und mit etwas Frucht und Bisquit ganieren.    </text:p>
      <text:p text:style-name="Text_20_body"><text:span text:style-name="Strong_20_Emphasis">Info:</text:span>
Früchte nur in der unteren Ebene schichten</text:p>
      <text:p text:style-name="Text_20_body"><text:span text:style-name="Strong_20_Emphasis">Historie:</text:span> <text:line-break/></text:p>
      <text:p text:style-name="Horizontal_20_Line"/>
      <text:p text:style-name="Text_20_body"><text:a xlink:type="simple" xlink:href="https://ddws.de/dessert:start" text:style-name="Internet_20_link" text:visited-style-name="Visited_20_Internet_20_Link">Dessert</text:a><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11::04:56</meta:creation-date>
    <dc:creator>Generated</dc:creator>
    <dc:date>2026-08-27T11::04:56</dc:date>
    <dc:language>en-US</dc:language>
    <meta:editing-cycles>1</meta:editing-cycles>
    <meta:editing-duration>PT0S</meta:editing-duration>
    <dc:title>dessert:tiramisu</dc:title>
  </office:meta>
</office:document-meta>
</file>