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40e467821dc58bf01e7ed77017ca4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sert:griessflammerie"/><text:bookmark-start text:name="__RefHeading___griessflammerie_1"/><text:bookmark-start text:name="griessflammerie"/>Grießflammerie<text:bookmark-end text:name="__RefHeading___griessflammerie_1"/><text:bookmark-end text:name="griessflammerie"/></text:h>
      <text:p text:style-name="Text_20_body"><draw:frame draw:style-name="media" draw:name="0" text:anchor-type="as-char" draw:z-index="0" svg:width="2.64583333333cm" style:rel-width="100%" svg:height="1.508125cm" style:rel-height="scale"><draw:image xlink:href="Pictures/840e467821dc58bf01e7ed77017ca46f.jpg" xlink:type="simple" xlink:show="embed" xlink:actuate="onLoad"/></draw:frame></text:p>
      <text:p text:style-name="Text_20_body"><text:span text:style-name="Strong_20_Emphasis">Zutaten:</text:span> <text:line-break/>
500 ml. Milch<text:line-break/>
50gr. Hartweizengrieß,<text:line-break/>
1 Pack. Vanillezucker<text:line-break/>
2 EL Zucker<text:line-break/>
1 Ei<text:line-break/>
1 Prise Salz<text:line-break/>
Zitronen- oder Orangenabrieb nach Geschmack<text:line-break/></text:p>
      <text:p text:style-name="Text_20_body"><text:span text:style-name="Strong_20_Emphasis">Zubereitung:</text:span> <text:line-break/>
Die Milch aufkochen. Grieß trocken hinein streuen und kräftig rühren. Grieß 3 - 4 Minuten bei Stufe 1 garen. Wenn er gar ist, den Grieß von der Flamme nehmen. Zucker und Vanillezucker zugeben.<text:line-break/>
Das Ei trennen. Das Eigelb mit dem fertigen Flammerie legieren. Das Eiweiß zu Schnee schlagen und unter das Grießflammerie heben. Alles in eine Schüssel füllen und kalt stellen.</text:p>
      <text:p text:style-name="Text_20_body"><text:span text:style-name="Strong_20_Emphasis">Kommentar:</text:span> Sehr gut mit einer Fruchtsoße und oder frischen Früchten mit Maraschino. 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ddws.de/dessert:start" text:style-name="Internet_20_link" text:visited-style-name="Visited_20_Internet_20_Link">Dessert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8::00:23</meta:creation-date>
    <dc:creator>Generated</dc:creator>
    <dc:date>2026-08-14T08::00:23</dc:date>
    <dc:language>en-US</dc:language>
    <meta:editing-cycles>1</meta:editing-cycles>
    <meta:editing-duration>PT0S</meta:editing-duration>
    <dc:title>dessert:griessflammerie</dc:title>
  </office:meta>
</office:document-meta>
</file>