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c5a626abbdf28b9b809974f6f75601.jpg"/>
  <manifest:file-entry manifest:media-type="image/jpeg" manifest:full-path="Pictures/da0551b72362ca6b2854210484ea9a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koration:start"/><text:bookmark-start text:name="__RefHeading___dekorationen_1"/><text:bookmark-start text:name="dekorationen"/>Dekorationen:<text:bookmark-end text:name="__RefHeading___dekorationen_1"/><text:bookmark-end text:name="dekorationen"/></text:h>
      <text:p text:style-name="Text_20_body">eine Sammlung die in keine Kategorie passen:</text:p>
      <text:p text:style-name="Horizontal_20_Line"/>
      <text:h text:style-name="Heading_20_2" text:outline-level="2"><text:bookmark-start text:name="__RefHeading___pop-cake_2"/><text:bookmark-start text:name="pop-cake"/>PoP-Cake<text:bookmark-end text:name="__RefHeading___pop-cake_2"/><text:bookmark-end text:name="pop-cake"/></text:h>
      <text:p text:style-name="Text_20_body"><draw:frame draw:style-name="media" draw:name="0" text:anchor-type="as-char" draw:z-index="0" svg:width="2.64583333333cm" style:rel-width="100%" svg:height="2.22033382066cm" style:rel-height="scale"><draw:image xlink:href="Pictures/2cc5a626abbdf28b9b809974f6f75601.jpg" xlink:type="simple" xlink:show="embed" xlink:actuate="onLoad"/></draw:frame>
<draw:frame draw:style-name="media" draw:name="1" text:anchor-type="as-char" draw:z-index="1" svg:width="2.64583333333cm" style:rel-width="100%" svg:height="3.66057054924cm" style:rel-height="scale"><draw:image xlink:href="Pictures/da0551b72362ca6b2854210484ea9a3e.jpg" xlink:type="simple" xlink:show="embed" xlink:actuate="onLoad"/></draw:frame></text:p>
      <text:p text:style-name="Text_20_body">kleine Kuchen am Stiel, diese können prima in kleine Figuren gebracht werden. Zur Ostern z.B. als Kücken und Hasen.</text:p>
      <text:p text:style-name="Horizontal_20_Line"/>
      <text:p text:style-name="Horizontal_20_Line"/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21:21</meta:creation-date>
    <dc:creator>Generated</dc:creator>
    <dc:date>2026-08-16T05::21:21</dc:date>
    <dc:language>en-US</dc:language>
    <meta:editing-cycles>1</meta:editing-cycles>
    <meta:editing-duration>PT0S</meta:editing-duration>
    <dc:title>dekoration:start</dc:title>
  </office:meta>
</office:document-meta>
</file>