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dc1ed856fc901d3ca984f8ec025f4d74.jpg"/>
  <manifest:file-entry manifest:media-type="image/jpeg" manifest:full-path="Pictures/5a505eb782bef9be376372301dc520f0.jpg"/>
  <manifest:file-entry manifest:media-type="image/jpeg" manifest:full-path="Pictures/7b6718cfe250edb9e730c8fb17f63635.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cheesecake_new-york_style"/><text:bookmark-start text:name="__RefHeading___cheesecake_new-york_style_1"/><text:bookmark-start text:name="cheesecake_new-york_style"/>Cheesecake New-York Style<text:bookmark-end text:name="__RefHeading___cheesecake_new-york_style_1"/><text:bookmark-end text:name="cheesecake_new-york_style"/></text:h>
      <text:p text:style-name="Text_20_body">Käsekuchen ist nicht Cheesecake und  Cheesecake nicht gleich Cheesecake.
Der Käsekuchen wird mit Quark hergestellt. Der amerikanische Cheesecake wird mit Frischkäse gebacken.
Dieses sind aus meiner pers. Sichtweise heraus die beiden markantesten und entschiedenen Unterschiede. Darüber hinaus gibt es noch einige andere Unterscheidungsmerkmale, hier nur zwei weitere. Der Boden, ob nun dünner oder dicker ist hier nicht relevant, aber ob ein Mürbeteig, Keksboden oder einer auf Biskuite Basis spielt schon eine Rolle.<text:line-break/>
Hier meine pers. Variante, ein cross-over aus dem New-York Ceesecake und einem deutschen Mürbeteig.<text:line-break/><draw:frame draw:style-name="media" draw:name="0" text:anchor-type="as-char" draw:z-index="0" svg:width="2.64583333333cm" style:rel-width="100%" svg:height="1.96303763441cm" style:rel-height="scale"><draw:image xlink:href="Pictures/dc1ed856fc901d3ca984f8ec025f4d74.jpg" xlink:type="simple" xlink:show="embed" xlink:actuate="onLoad"/></draw:frame> <draw:frame draw:style-name="media" draw:name="1" text:anchor-type="as-char" draw:z-index="1" svg:width="2.64583333333cm" style:rel-width="100%" svg:height="1.96303763441cm" style:rel-height="scale"><draw:image xlink:href="Pictures/5a505eb782bef9be376372301dc520f0.jpg" xlink:type="simple" xlink:show="embed" xlink:actuate="onLoad"/></draw:frame> <draw:frame draw:style-name="media" draw:name="2" text:anchor-type="as-char" draw:z-index="2" svg:width="2.64583333333cm" style:rel-width="100%" svg:height="1.96303763441cm" style:rel-height="scale"><draw:image xlink:href="Pictures/7b6718cfe250edb9e730c8fb17f63635.jpg" xlink:type="simple" xlink:show="embed" xlink:actuate="onLoad"/></draw:frame> <draw:frame draw:style-name="media" draw:name="3" text:anchor-type="as-char" draw:z-index="3" svg:width="2.64583333333cm" style:rel-width="100%" svg:height="2.64583333333cm" style:rel-height="scale"><draw:image xlink:href="/www/htdocs/w013e1c7/ddws.de/data/media/cheesecake-rote-gruetze.jpg" xlink:type="simple" xlink:show="embed" xlink:actuate="onLoad"/></draw:frame><text:line-break/>
Die Füllung ist super luftig und kann mit unserem Käsekuchen nicht verglichen werden.<text:line-break/>
Die Zubereitung ist sehr einfach, und nicht wie so oft mit Eischnee und getrennt aufschlagen usw., sondern nur mit einer Schüssel, einem Schneebesen ( TW Peng Schüssel und TW Schneebesen) und natürlich noch eine 28 cm Springform zum Backen zu bewerkstelligen. </text:p>
      <text:p text:style-name="Horizontal_20_Line"/>
      <text:p text:style-name="Text_20_body"><text:span text:style-name="Strong_20_Emphasis">Zutaten:</text:span><text:line-break/>
für die <text:span text:style-name="Strong_20_Emphasis">Füllung</text:span><text:line-break/>
1000 gr. Fischkäse<text:line-break/>
150 gr. Mehl<text:line-break/>
5 St. Eier<text:line-break/>
1 Abrieb von Zitrone<text:line-break/>
200 gr. Zucker<text:line-break/>
80 ml. Sahne<text:line-break/></text:p>
      <text:p text:style-name="Text_20_body">für den <text:span text:style-name="Strong_20_Emphasis">Boden</text:span><text:line-break/>
150 gr. Mehl<text:line-break/>
80 gr. Zucker<text:line-break/>
80 gr. Butter<text:line-break/>
1 St. Ei<text:line-break/>
evtl. etwas Vanillezucker<text:line-break/></text:p>
      <text:p text:style-name="Text_20_body"><text:span text:style-name="Strong_20_Emphasis">Zubereitung:</text:span><text:line-break/>
 <text:span text:style-name="Strong_20_Emphasis">Boden</text:span><text:line-break/>
Alle Zutaten für den Boden in einer Schüssel zu einem krümligen Teig verarbeiten. Auf den Boden der Backform verteilen und leicht andrücken. Bei 200 °C im Ofen 10 Min. anbacken.<text:line-break/></text:p>
      <text:p text:style-name="Text_20_body"> <text:span text:style-name="Strong_20_Emphasis">Füllung</text:span><text:line-break/>
Frischkäse mit den Eiern glatt rühren, dann alle weiteren Zutaten hin zugeben und zu einem Teig verrühren. Diesen auf den auf dem Boden gießen und bei 180 °C 15 Min. backen. Dann auf 120 °C herunter stellen und weitere 60 Min. backen. Nach dem backen die Ofentür öffnen und im Backofen abkühlen lassen. </text:p>
      <text:p text:style-name="Text_20_body"><text:span text:style-name="Strong_20_Emphasis">Infos:</text:span><text:line-break/>
In der nächsten Zeit werden weitere Varianten hier folgen.
Wie im Foto zu sehen ist der Kuchen mit Roter-Grütze und Sahne eine davon. </text:p>
      <text:p text:style-name="Horizontal_20_Line"/>
      <text:p text:style-name="Text_20_body"><text:a xlink:type="simple" xlink:href="https://ddws.de/backen_kuchen" text:style-name="Internet_20_link" text:visited-style-name="Visited_20_Internet_20_Link">Kuchen</text:a><text:line-break/>
<text:a xlink:type="simple" xlink:href="https://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1T21::45:16</meta:creation-date>
    <dc:creator>Generated</dc:creator>
    <dc:date>2026-08-11T21::45:16</dc:date>
    <dc:language>en-US</dc:language>
    <meta:editing-cycles>1</meta:editing-cycles>
    <meta:editing-duration>PT0S</meta:editing-duration>
    <dc:title>cheesecake_new-york_style</dc:title>
  </office:meta>
</office:document-meta>
</file>