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urger:winterburger_mit_rosenkohl"/><text:bookmark-start text:name="__RefHeading___winterburger_1"/><text:bookmark-start text:name="winterburger"/>Winterburger<text:bookmark-end text:name="__RefHeading___winterburger_1"/><text:bookmark-end text:name="winterburger"/></text:h>
      <text:p text:style-name="Text_20_body">… mit Rosenkohl und feinem Rindfleisch welches auch super durch Wildschwein eine weitere Variante ergibt. <text:line-break/>
Rosenkohl ist nicht nur die perfekte Beilage für Gans vom Grill. Diese Kohlart kann noch viel mehr. In unserem Burger Rezept kommt sie neben Käse und Speck auf einen Burger – du wirst überrascht sein, wie gut es schmeckt!</text:p>
      <text:p text:style-name="Text_20_body"><text:span text:style-name="Strong_20_Emphasis"> Zutaten: </text:span> <text:line-break/>
12 st. Rosenkohl <text:line-break/>
etwas Öl <text:line-break/>
Salz und Pfeffer <text:line-break/>
1/2	Apfel <text:line-break/>
1 Zweig	Thymian <text:line-break/>
4 EL Schmand <text:line-break/>
3 TL Senf <text:line-break/>
1 TL Honig <text:line-break/>
2 kl. Zwiebeln <text:line-break/>
Butter <text:line-break/>
Mehl <text:line-break/>
8 Scheiben Bacon <text:line-break/>
4 Scheiben Käse <text:line-break/>
700 g Rinderhackfleisch
4 St. Burgerbun oder Brötchen</text:p>
      <text:p text:style-name="Text_20_body"><text:span text:style-name="Strong_20_Emphasis"> Zubereitung :</text:span> <text:line-break/></text:p>
      <text:p text:style-name="Text_20_body"><text:span text:style-name="Strong_20_Emphasis">Tip:</text:span></text:p>
      <text:p text:style-name="Text_20_body"><text:span text:style-name="Strong_20_Emphasis">Historie :</text:span></text:p>
      <text:p text:style-name="Horizontal_20_Line"/>
      <text:p text:style-name="Text_20_body"><text:a xlink:type="simple" xlink:href="https://ddws.de/fuer_s_grillen:start" text:style-name="Internet_20_link" text:visited-style-name="Visited_20_Internet_20_Link">Grillen</text:a> <text:line-break/>
<text:a xlink:type="simple" xlink:href="https://ddws.de/start" text:style-name="Internet_20_link" text:visited-style-name="Visited_20_Internet_20_Link">Essen und Mehr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20::02:21</meta:creation-date>
    <dc:creator>Generated</dc:creator>
    <dc:date>2026-08-21T20::02:21</dc:date>
    <dc:language>en-US</dc:language>
    <meta:editing-cycles>1</meta:editing-cycles>
    <meta:editing-duration>PT0S</meta:editing-duration>
    <dc:title>burger:winterburger_mit_rosenkohl</dc:title>
  </office:meta>
</office:document-meta>
</file>