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f734d754fbf2ccd36a6ac1a5d6e0c5a.jpg"/>
  <manifest:file-entry manifest:media-type="image/jpeg" manifest:full-path="Pictures/d35748788ae2e4f8806d13afc991f2b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rger:bratwurstburger"/><text:bookmark-start text:name="__RefHeading___bratwurst-burger_1"/><text:bookmark-start text:name="bratwurst-burger"/>Bratwurst-Burger<text:bookmark-end text:name="__RefHeading___bratwurst-burger_1"/><text:bookmark-end text:name="bratwurst-burger"/></text:h>
      <text:p text:style-name="Text_20_body">… mit Zwiebelbrot - Bun. Bei diesem Rezept werden zwei absolute Grillklassiker vereint – Bratwurst und Burger. <text:line-break/></text:p>
      <text:p text:style-name="Text_20_body"><draw:frame draw:style-name="media" draw:name="0" text:anchor-type="as-char" draw:z-index="0" svg:width="10.5833333333cm" svg:height="7.12186716792cm"><draw:image xlink:href="Pictures/af734d754fbf2ccd36a6ac1a5d6e0c5a.jpg" xlink:type="simple" xlink:show="embed" xlink:actuate="onLoad"/></draw:frame> <draw:frame draw:style-name="media" draw:name="1" text:anchor-type="as-char" draw:z-index="1" svg:width="10.5833333333cm" svg:height="6.87023139462cm"><draw:image xlink:href="Pictures/d35748788ae2e4f8806d13afc991f2b3.jpg" xlink:type="simple" xlink:show="embed" xlink:actuate="onLoad"/></draw:frame></text:p>
      <text:p text:style-name="Horizontal_20_Line"/>
      <text:p text:style-name="Text_20_body"><text:span text:style-name="Strong_20_Emphasis"> Zutaten:</text:span> <text:line-break/>
1 Zwiebelbrot <text:line-break/>
4 Bratwürstchen nach Wahl <text:line-break/>
4 Scheiben Cheddar Käse <text:line-break/>
2 kl. Zwiebeln <text:line-break/>
1 Tomate in Scheiben <text:line-break/>
einige Salatblätter <text:line-break/>
Grillsauce nach Wahl <text:line-break/></text:p>
      <text:p text:style-name="Text_20_body"><text:span text:style-name="Strong_20_Emphasis"> Zubereitung:</text:span> <text:line-break/>
Grille die Würstchen wie gewohnt. <text:line-break/>
Schneide etwas dickere Scheiben des Zwiebelbrots ab und stich runde Burger Buns aus. Nimm dazu beispielsweise einen Ausstech-Ring. <text:line-break/>
Bestreiche eine Brotscheibe mit der Grillsauce deiner Wahl. Halbiere die Würstchen, schneide die Hälften nochmal der Länge nach durch und lege sie dann auf das Brot. Mit einer Scheibe Cheddar oben drauf kommt das Ganze auf den Grill. Röste in der Zeit auch die Zwiebelbrotdeckel an. <text:line-break/>
Schwitze die in Ringe geschnittenen Zwiebeln auf einer Gussplatte oder in einer Gusspfanne an.
Lege die Zwiebeln nun auf den fertig gerösteten Burger und gib zusätzlich je nach Geschmack etwas Gurken-Relish sowie Salat und Tomatenscheiben drauf. </text:p>
      <text:p text:style-name="Text_20_body"><text:span text:style-name="Strong_20_Emphasis">Tip: </text:span><text:line-break/>
Süßer Senf geht auch</text:p>
      <text:p text:style-name="Text_20_body"><text:span text:style-name="Strong_20_Emphasis">Historie:</text:span></text:p>
      <text:p text:style-name="Horizontal_20_Line"/>
      <text:p text:style-name="Text_20_body"><text:a xlink:type="simple" xlink:href="https://ddws.de/fuer_s_grillen:start" text:style-name="Internet_20_link" text:visited-style-name="Visited_20_Internet_20_Link">Grill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0::52:38</meta:creation-date>
    <dc:creator>Generated</dc:creator>
    <dc:date>2026-08-14T20::52:38</dc:date>
    <dc:language>en-US</dc:language>
    <meta:editing-cycles>1</meta:editing-cycles>
    <meta:editing-duration>PT0S</meta:editing-duration>
    <dc:title>burger:bratwurstburger</dc:title>
  </office:meta>
</office:document-meta>
</file>