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rote:weizen-roggensauerteig_brot"/><text:bookmark-start text:name="__RefHeading___weizen_sauerteig_brot_1"/><text:bookmark-start text:name="weizen_sauerteig_brot"/>Weizen Sauerteig Brot<text:bookmark-end text:name="__RefHeading___weizen_sauerteig_brot_1"/><text:bookmark-end text:name="weizen_sauerteig_brot"/></text:h>
      <text:p text:style-name="Text_20_body">… mit Roggensauerteig und Weizenvollkornmehl. Dieses Brot benötigt, durch die Übernachtgare, etwas Zeit, dafür ist es sehr bekömmlich und hat ein vollmundigen Geschmack.</text:p>
      <text:p text:style-name="Horizontal_20_Line"/>
      <text:p text:style-name="Text_20_body"><text:span text:style-name="Strong_20_Emphasis">Zutaten:</text:span> <text:line-break/>
<text:span text:style-name="Emphasis">für den Sauerteigansatz</text:span>/ <text:line-break/>
200 ml Wasser <text:line-break/>
40 gr. Sauerteig ( Anstellgut) <text:line-break/>
200 gr. Roggenmehl <text:line-break/></text:p>
      <text:p text:style-name="Text_20_body"><text:span text:style-name="Emphasis">für den Hauptteig </text:span> <text:line-break/>
500 gr. Weizenmehl Type 550 <text:line-break/>
200 gr. Weizenvollkornmehl <text:line-break/>
100 gr. Roggenmehl <text:line-break/>
540 gr. Wasser <text:line-break/>
20 gr. Salz <text:line-break/>
6 gr. Hefe trocken oder 20 gr. Hefe frisch <text:line-break/>
1 Tl. Zucker oder Rübenkraut <text:line-break/>
ggf. etwas Brotgewürz <text:line-break/></text:p>
      <text:p text:style-name="Text_20_body"><text:span text:style-name="Strong_20_Emphasis">Zubereitung:</text:span><text:line-break/>
Die Zutaten für den <text:span text:style-name="Strong_20_Emphasis">Sauerteig</text:span> in einer Schüssel gut verrühren und 6 Std. bei Zimmertemperatur gehen lassen. Der Teig sollte gut an Volumen zu genommen haben. Diesen Sauerteig mit einer Folie abdecken und für weitere 12 - 14 Std. im Kühlschrank lagern.</text:p>
      <text:p text:style-name="Text_20_body"><text:span text:style-name="Strong_20_Emphasis">Hauptteig:</text:span> Die Hefe mit dem Zucker und 500 gr, Wasser aufschlemmen und an einem warmen Ort stehen lassen. (aktivieren ca. 1 Std.) Sauerteig, Mehle, Salz und Gewürze zugeben und zu einem glatten Teig in einer Maschine verkneten. ggf. noch die restlichen 40 gr. kaltes Wasser mit einarbeiten. Der Teig sollte 10 - 15 Min. geknetet weerden. <text:line-break/></text:p>
      <text:p text:style-name="Text_20_body"><text:span text:style-name="Strong_20_Emphasis"> Teigreifung:</text:span> Die Teigschüssel mit einer Folie, oder Deckel, abdecken und für 2 Std. gehen lassen. Nach jeweils von 30 Min. „Dehnen und Falten“.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0::15:17</meta:creation-date>
    <dc:creator>Generated</dc:creator>
    <dc:date>2026-09-08T00::15:17</dc:date>
    <dc:language>en-US</dc:language>
    <meta:editing-cycles>1</meta:editing-cycles>
    <meta:editing-duration>PT0S</meta:editing-duration>
    <dc:title>brote:weizen-roggensauerteig_brot</dc:title>
  </office:meta>
</office:document-meta>
</file>