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schwarzbrot-gladen-art"/><text:bookmark-start text:name="__RefHeading___schwarzbrot_gladen_art_1"/><text:bookmark-start text:name="schwarzbrot_gladen_art"/>Schwarzbrot "Gladen Art"<text:bookmark-end text:name="__RefHeading___schwarzbrot_gladen_art_1"/><text:bookmark-end text:name="schwarzbrot_gladen_art"/></text:h>
      <text:p text:style-name="Text_20_body">… dieses Brot ist nicht mit dem „Rheinischem Schwarzbrot“ oder dem „Pumpernickel“ aus dem Westfälischem zu verwechseln, es kommt schon dem Brot aus Österreich und der Schweiz recht nahe. <text:line-break/></text:p>
      <text:p text:style-name="Text_20_body">Dieses Brot, mit einen hohen Anteil an verschiedenen Getreiden, nicht wie ein typisches Schwarzbrot mit min. 90% Roggen, sondern Sesam, Leinsamen, Weizen-, und Roggenschrot sowie diverse andere Kerne und weitere Zutaten, wird dieses der Münster- und Osnabrücker Region zu ordnen.</text:p>
      <text:p text:style-name="Horizontal_20_Line"/>
      <text:p text:style-name="Text_20_body"><text:span text:style-name="Strong_20_Emphasis">Zutaten:</text:span> für zwei Kastenbrote <text:line-break/>
510 g Weizenmehl Type 550 <text:line-break/>
1000 ml Buttermilch <text:line-break/>
2 Würfel Hefe o. entsprechend Trockenhefe <text:line-break/>
200 g Roggenschrot <text:line-break/>
200 g Weizenschrot <text:line-break/>
200 g Leinsamen <text:line-break/>
200 g Sesam <text:line-break/>
100 g Sonnenblumenkerne <text:line-break/>
250 g Rübenkraut ggf. auch weniger je nach Geschmack <text:line-break/>
1 EL Salz <text:line-break/>
120 g gem. Nusskerne (Haselnüsse, Wallnüsse, Chashew, Sonnenblumenkerne usw.) <text:line-break/>
100 – 200 g Rosinen, Sultaninen und Camberry je nach Vorliebe <text:line-break/></text:p>
      <text:p text:style-name="Text_20_body">Für die Backformen zum Ausfetten
Butter <text:line-break/>
Haferflocken oder auch andere div. Flocken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2::44:02</meta:creation-date>
    <dc:creator>Generated</dc:creator>
    <dc:date>2026-08-21T22::44:02</dc:date>
    <dc:language>en-US</dc:language>
    <meta:editing-cycles>1</meta:editing-cycles>
    <meta:editing-duration>PT0S</meta:editing-duration>
    <dc:title>brote:schwarzbrot-gladen-art</dc:title>
  </office:meta>
</office:document-meta>
</file>