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3716ccc07bda75076d1c579528e500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schlesisches-landbrot"/><text:bookmark-start text:name="__RefHeading___schlesisches_landbrot_1"/><text:bookmark-start text:name="schlesisches_landbrot"/>Schlesisches Landbrot<text:bookmark-end text:name="__RefHeading___schlesisches_landbrot_1"/><text:bookmark-end text:name="schlesisches_landbrot"/></text:h>
      <text:p text:style-name="Text_20_body">Ein grundehrliches Alltagsbrot, dass durch seine Einfachheit und fein säuerlichem Aroma besticht. <text:line-break/>
Dieses Brot wird übernacht geführt. Dieses bedeutet eine 12 bis 36 Std. Stockgare. <text:line-break/>
<draw:frame draw:style-name="media" draw:name="0" text:anchor-type="as-char" draw:z-index="0" svg:width="10.5833333333cm" svg:height="7.9375cm"><draw:image xlink:href="Pictures/b3716ccc07bda75076d1c579528e5004.jpeg" xlink:type="simple" xlink:show="embed" xlink:actuate="onLoad"/></draw:frame><text:line-break/></text:p>
      <text:p text:style-name="Horizontal_20_Line"/>
      <text:p text:style-name="Text_20_body"><text:span text:style-name="Strong_20_Emphasis">Zutaten:</text:span> für ein Brot <text:line-break/></text:p>
      <text:p text:style-name="Text_20_body"><text:span text:style-name="Emphasis">Sauerteig:</text:span> 150 g Sauerteigstarter/ASG vom Vortag ansetzen<text:line-break/>
350 g Weizenmehl 1050 <text:line-break/>
150 g Waldstaudenroggenvollkorn alternativ Roggenmehl <text:line-break/>
450 g Buttermilch <text:line-break/>
20 g frische Hefe <text:line-break/>
12 g Salz <text:line-break/>
5 g Honig/ Malzsirup <text:line-break/></text:p>
      <text:p text:style-name="Text_20_body"><text:span text:style-name="Emphasis">Glanzstreiche</text:span> <text:line-break/>
1 g Mondamin / Speisestärke <text:line-break/>
50 g Wasser</text:p>
      <text:p text:style-name="Text_20_body"><text:span text:style-name="Strong_20_Emphasis">Zubereitung:</text:span> <text:line-break/>
Mondamin und Wasser im Topf verrühren und einmal kurz Aufkochen. In einer kleinen Schüssel umfüllen und erkalten lassen. <text:line-break/>
Hefe mit einer prise Zucker und etwas Wasser auflösen und „anspringen“ lassen. <text:line-break/>
Sauerteig mit der Buttermilch im Kessel verrühren und alle weiteren Zutaten, auser Salz, zugeben. Nun auf kleiner Geschindikeit glatt verkenten. Dann auf einer höheren Stufe für 3 Min. kneten. Nun erst das Salz zugeben und eine weitere Minute zu einem glatten Teig zuende kneten. Den Teig nun abdecken und für 40 min. aufgehen lassen, den Teig auf eine bemehlte Fläche stürzen und zu einer Kugel formen. Diese in eine große Schüssel geben, abdecken und für 12 - 36 std. im Kühlschrank auf „Stockgare“ stellen. <text:line-break/>
Am Folgetag den Teig für 3 Std. aklimatisieren lassen und zu einem Brot formen. Diesen dann in ein „Gärkörbchen“, mit dem Schlüß nach oben, weitere 2 - 3 Std.aufgehen lassen.  </text:p>
      <text:p text:style-name="Text_20_body"><text:span text:style-name="Strong_20_Emphasis">Tip:</text:span></text:p>
      <text:p text:style-name="Text_20_body"><text:span text:style-name="Strong_20_Emphasis"> Historie:</text:span> <text:line-break/>
16.11.25 erstes Brot für meine Pol. Kolleginen</text:p>
      <text:p text:style-name="Horizontal_20_Line"/>
      <text:p text:style-name="Text_20_body"><text:a xlink:type="simple" xlink:href="https://ddws.de/brote:start" text:style-name="Internet_20_link" text:visited-style-name="Visited_20_Internet_20_Link">Brote</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21::10:09</meta:creation-date>
    <dc:creator>Generated</dc:creator>
    <dc:date>2026-09-07T21::10:09</dc:date>
    <dc:language>en-US</dc:language>
    <meta:editing-cycles>1</meta:editing-cycles>
    <meta:editing-duration>PT0S</meta:editing-duration>
    <dc:title>brote:schlesisches-landbrot</dc:title>
  </office:meta>
</office:document-meta>
</file>