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auerteig-brot"/><text:bookmark-start text:name="__RefHeading___sauerteig-brot_wie_vom_baecker_1"/><text:bookmark-start text:name="sauerteig-brot_wie_vom_baecker"/>Sauerteig-Brot wie vom Bäcker<text:bookmark-end text:name="__RefHeading___sauerteig-brot_wie_vom_baecker_1"/><text:bookmark-end text:name="sauerteig-brot_wie_vom_baecker"/></text:h>
      <text:p text:style-name="Horizontal_20_Line"/>
      <text:p text:style-name="Text_20_body"><text:span text:style-name="Strong_20_Emphasis"> Zutaten: </text:span>
Die Mengenangaben sind nach der Teigführung aufgeführt: <text:line-break/></text:p>
      <text:p text:style-name="Text_20_body">Vorteig: <text:line-break/></text:p>
      <text:p text:style-name="Text_20_body">30 g Sauerteig<text:line-break/>
110 g Wasser handwarm <text:line-break/>
145 g Weissmehl (Weizenmehl Type 550) <text:line-break/></text:p>
      <text:p text:style-name="Text_20_body">Hauptteig: <text:line-break/></text:p>
      <text:p text:style-name="Text_20_body"><text:span text:style-name="Strong_20_Emphasis">Zubereitung:</text:span> <text:line-break/>
Vorteig: Das Mehl auf die Arbeitsfläche geben. In der Mitte eine Mulde formen, das Wasser und den Sauerteig in die Mulde geben und alles zu einem Teig kneten. Danach den Teig zu einer Kugel formen, in die Rührschüssel geben und leicht bemehlen und mit einer Folie bedecken. Der Vorteig sollte nun 12-14 Std. bei Raumtemperatur reifen. Das Volumen sollte sich bis dann verdreifacht haben. Das Volumen sollte sich bis dann verdreifacht haben.
<text:line-break/></text:p>
      <text:p text:style-name="Text_20_body"><text:span text:style-name="Strong_20_Emphasis">Tip:</text:span><text:line-break/></text:p>
      <text:p text:style-name="Text_20_body"><text:span text:style-name="Strong_20_Emphasis"> Historie: </text:span> <text:line-break/>
30.10.2021 - erster Versuch</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41:23</meta:creation-date>
    <dc:creator>Generated</dc:creator>
    <dc:date>2026-08-14T13::41:23</dc:date>
    <dc:language>en-US</dc:language>
    <meta:editing-cycles>1</meta:editing-cycles>
    <meta:editing-duration>PT0S</meta:editing-duration>
    <dc:title>brote:sauerteig-brot</dc:title>
  </office:meta>
</office:document-meta>
</file>