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0ffb0f0451d8c07095d4cd6172eaf6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rote:rosinenbrot"/><text:bookmark-start text:name="__RefHeading___rosinenbrot_1"/><text:bookmark-start text:name="rosinenbrot"/>Rosinenbrot:<text:bookmark-end text:name="__RefHeading___rosinenbrot_1"/><text:bookmark-end text:name="rosinenbrot"/></text:h>
      <text:p text:style-name="Text_20_body">… frei geschoben und eine Basis für weitere Varianten z.B. Wochenendstuten, Schmalzstuten,Quarkstuten oder Mürbestuten.</text:p>
      <text:p text:style-name="Text_20_body"><draw:frame draw:style-name="media" draw:name="0" text:anchor-type="as-char" draw:z-index="0" svg:width="5.29166666667cm" style:rel-width="100%" svg:height="5.29166666667cm" style:rel-height="scale"><draw:image xlink:href="Pictures/80ffb0f0451d8c07095d4cd6172eaf65.jpg" xlink:type="simple" xlink:show="embed" xlink:actuate="onLoad"/></draw:frame></text:p>
      <text:p text:style-name="Horizontal_20_Line"/>
      <text:p text:style-name="Text_20_body"><text:span text:style-name="Strong_20_Emphasis">Vorab-Info:</text:span><text:line-break/>
Gärzeit: ca. 90 Min.<text:line-break/>
Backzeit 160°C ca. 45 Min. <text:line-break/></text:p>
      <text:p text:style-name="Text_20_body"><text:span text:style-name="Strong_20_Emphasis">Zutaten:</text:span> <text:line-break/>
500 g Weizenmehl Typ 405<text:line-break/>
225 g Milch (lauwarm)<text:line-break/>
30 g frische Hefe<text:line-break/>
40 g Zucker + 10 g Vanillezucker<text:line-break/>
70 g Butter <text:line-break/>
5 g Salz<text:line-break/>
2 Eier Größe M <text:line-break/></text:p>
      <text:p text:style-name="Text_20_body"><text:span text:style-name="Strong_20_Emphasis">Zubereitung:</text:span><text:line-break/>
Einen Hefeansatz mit etwas Zucker, etwas Milch und Mehl verrühren und 30 Min. an einem warmen Ort stehen lassen.
Mehl in eine Schüssel sieben, Zucker,Salz, Milch und Eier in die Mitte geben. Den Hefe-Vorteig zugeben und alles verkneten. Wenn der Teig glatt ist, wird die Butter stückweise zugegeben und zu einem glatten Teig verarbeitet.
Den Teig etwas ruhen entspannen lassen. Nun die Rosinen, ggf. die weitere Zutaten wie Sultaninen,Orangenat und Mandeln, zugeben und den Teig mehrfach zusammen falten bis die Früchte gleichmäßig verteilt sind. <text:line-break/></text:p>
      <text:p text:style-name="Text_20_body">Den Teig zu einem Brot falten und auf ein Backblech legen. Noch einmal den Teig an einem warmen Ort gehen lassen. </text:p>
      <text:p text:style-name="Text_20_body">Mit einer Ei-Sahne Schaum-Mischung bestreichen und etwas Dampf bei 160°C backen.</text:p>
      <text:p text:style-name="Text_20_body"><text:span text:style-name="Strong_20_Emphasis">Tip:</text:span> <text:line-break/>
mit etwas Salzbutter servieren.<text:line-break/>
Im Norddeutschland mit Luft getrocknetem Schinken, Konfitüre, Marmelade oder Käse.</text:p>
      <text:p text:style-name="Text_20_body"><text:span text:style-name="Strong_20_Emphasis">Historie:</text:span><text:line-break/>
3.5.2020 Vanille nicht vergessen:</text:p>
      <text:p text:style-name="Horizontal_20_Line"/>
      <text:p text:style-name="Text_20_body"><text:a xlink:type="simple" xlink:href="https://ddws.de/brote:start" text:style-name="Internet_20_link" text:visited-style-name="Visited_20_Internet_20_Link">Brot</text:a><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22::42:43</meta:creation-date>
    <dc:creator>Generated</dc:creator>
    <dc:date>2026-09-16T22::42:43</dc:date>
    <dc:language>en-US</dc:language>
    <meta:editing-cycles>1</meta:editing-cycles>
    <meta:editing-duration>PT0S</meta:editing-duration>
    <dc:title>brote:rosinenbrot</dc:title>
  </office:meta>
</office:document-meta>
</file>