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0d337a4646dcef7e047b66e131bbe8.jpeg"/>
  <manifest:file-entry manifest:media-type="image/jpeg" manifest:full-path="Pictures/16d74add956811187cdb0f14dd6fe5b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mischbrot-crouton"/><text:bookmark-start text:name="__RefHeading___weizenmischbrot_crouton_1"/><text:bookmark-start text:name="weizenmischbrot_crouton"/>Weizenmischbrot "Croûton"<text:bookmark-end text:name="__RefHeading___weizenmischbrot_crouton_1"/><text:bookmark-end text:name="weizenmischbrot_crouton"/></text:h>
      <text:p text:style-name="Text_20_body">… mit kleinen gerösteten Würfel von altbackendem Brot. </text:p>
      <text:p text:style-name="Text_20_body"><draw:frame draw:style-name="media" draw:name="0" text:anchor-type="as-char" draw:z-index="0" svg:width="10.5833333333cm" svg:height="10.5833333333cm"><draw:image xlink:href="Pictures/380d337a4646dcef7e047b66e131bbe8.jpeg" xlink:type="simple" xlink:show="embed" xlink:actuate="onLoad"/></draw:frame> <text:line-break/></text:p>
      <text:p text:style-name="Text_20_body"><text:span text:style-name="Strong_20_Emphasis">Zutaten:</text:span> für zwei kleine Brote <text:line-break/>
440 g Wasser <text:line-break/>
300 g Weizenmehl Type 550 <text:line-break/>
200 g Roggenmehl <text:line-break/>
200 g Sauerteig Weizen am Vortag angesetzt <text:line-break/>
12 g Hefe frisch <text:line-break/>
12 g Salz <text:line-break/>
150 g Brot Altbackend <text:line-break/>
etwas Olivenöl </text:p>
      <text:p text:style-name="Text_20_body"><text:span text:style-name="Strong_20_Emphasis">Zubereitung:</text:span> <text:line-break/>
Den Weizen-Sauerteig mit Roggenmehl und Wasser am Vortag zubereiten. (anfüttern) <text:line-break/>
Das Alt-Brot in kleine Würfel schneiden und in einer Pfanne mit etwas Olivenöl knusprig anrösten, und auf ein Küchentuch erkalten lassen. <text:line-break/>
<draw:frame draw:style-name="media" draw:name="1" text:anchor-type="as-char" draw:z-index="1" svg:width="5.29166666667cm" style:rel-width="100%" svg:height="5.05612187111cm" style:rel-height="scale"><draw:image xlink:href="Pictures/16d74add956811187cdb0f14dd6fe5be.jpeg" xlink:type="simple" xlink:show="embed" xlink:actuate="onLoad"/></draw:frame></text:p>
      <text:p text:style-name="Text_20_body">Alle weiteren Zutaten mit dem Sauerteig in die Küchenmaschine geben und 15 Minuten bei mittlerer Geschwindigkeit kneten. Die gerösteten Croutons zugeben und weitere 5 Min. kennen.  Den Teig auf eine bemehlte Arbeitsfläche geben, zu einer Kugel formen und für zirka 90 Min. zugedeckt bei Raumtemperatur aufgehen und reifen lassen. „Stockgare“ <text:line-break/></text:p>
      <text:p text:style-name="Text_20_body">Den gegarten Teig vorsichtig mit einer Teigkarte von der Arbeitsfläche lösen und in ein Gärkörbchen für ca. 60 Min. auf „Stückgare“ legen, </text:p>
      <text:p text:style-name="Text_20_body">In dieser Zeit den Backofen auf 230°C aufheizen. </text:p>
      <text:p text:style-name="Text_20_body">Nach dem die Teiglinge deutlich an Volumen zu genommen haben, auf ein „Schießer“ stürzen und mit dem Teigmesser einschnitte setzen.</text:p>
      <text:p text:style-name="Text_20_body">Die Teiglinge auf die mittlere Schiene auf einen Backstein ein schieben und den Ofen grosszügig mit Wasser einsprühen oder mit dem Dampferzeuger bedampfen. Die Ofentür sofort schliessen und nach 15 Min. den Dampf „heraus“ lassen. Die Temperatur auf 210°C senken und weitere 20 Min. goldgelb fertig backen. Direkt nach dem Backen das Brot auf einem Gitter auskühlen lassen. </text:p>
      <text:p text:style-name="Text_20_body"><text:span text:style-name="Strong_20_Emphasis">Tip:</text:span><text:line-break/></text:p>
      <text:p text:style-name="Text_20_body"><text:span text:style-name="Strong_20_Emphasis">Historie:</text:span> <text:line-break/>
31.10.2023 mein erstes selbst entwickeltes BrotRezept <text:line-break/></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2:57</meta:creation-date>
    <dc:creator>Generated</dc:creator>
    <dc:date>2026-08-25T15::52:57</dc:date>
    <dc:language>en-US</dc:language>
    <meta:editing-cycles>1</meta:editing-cycles>
    <meta:editing-duration>PT0S</meta:editing-duration>
    <dc:title>brote:mischbrot-crouton</dc:title>
  </office:meta>
</office:document-meta>
</file>