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kasten_weizenvollkorn-brot"/><text:bookmark-start text:name="__RefHeading___weizenvollkorn_brot_im_kasten_1"/><text:bookmark-start text:name="weizenvollkorn_brot_im_kasten"/>Weizenvollkorn Brot im Kasten<text:bookmark-end text:name="__RefHeading___weizenvollkorn_brot_im_kasten_1"/><text:bookmark-end text:name="weizenvollkorn_brot_im_kasten"/></text:h>
      <text:p text:style-name="Text_20_body"><text:span text:style-name="Strong_20_Emphasis">Zutaten:</text:span> 500 gr. Weizenvollkornmehl, 200 gr. Roggenmehl, 300 gr. Weizenmehl Type 405, 1 Tüte Trockenhefe, 1/2 Block Frischhefe, 2 Tl. Rohrzucker, 4 Tl. Salz, 100 gr. Margarine, etwas Hartweizengrieß für die Kastenform, 500ml lauwarmes Wasser.</text:p>
      <text:p text:style-name="Text_20_body"><text:span text:style-name="Strong_20_Emphasis">Zubereitung:</text:span> Wasser mit der Hefe (trocken und frisch) dem Rohrzucker in einer großen Schüssel mit dem Kochlöffel vermengen.<text:line-break/>Die Backform (Kasten) mit etwas Margarine ausfetten und mit Grieß gleichmäßig bestreuen. Die Mehle, das Salz, ggf. etwas Brotgewürz und die Margarine zu der Hefe-Wasser-Mischung geben. Kräftig zu einem glatten Teig kneten. An einem warmen Ort 30 min. gehen lassen. Nach 30 Min. wieder durchkneten und ggf. Abschmecken weitere 45 Min. gehenlassen.   </text:p>
      <text:p text:style-name="Horizontal_20_Line"/>
      <text:p text:style-name="Text_20_body"><text:a xlink:type="simple" xlink:href="https://ddws.de/brote:start" text:style-name="Internet_20_link" text:visited-style-name="Visited_20_Internet_20_Link">Brote</text:a><text:line-break/>
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32:37</meta:creation-date>
    <dc:creator>Generated</dc:creator>
    <dc:date>2026-09-17T11::32:37</dc:date>
    <dc:language>en-US</dc:language>
    <meta:editing-cycles>1</meta:editing-cycles>
    <meta:editing-duration>PT0S</meta:editing-duration>
    <dc:title>brote:kasten_weizenvollkorn-brot</dc:title>
  </office:meta>
</office:document-meta>
</file>