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grill-kruste"/><text:bookmark-start text:name="__RefHeading___grill-kruste_brot_1"/><text:bookmark-start text:name="grill-kruste_brot"/>Grill-Kruste Brot<text:bookmark-end text:name="__RefHeading___grill-kruste_brot_1"/><text:bookmark-end text:name="grill-kruste_brot"/></text:h>
      <text:p text:style-name="Horizontal_20_Line"/>
      <text:p text:style-name="Text_20_body"><text:a xlink:type="simple" xlink:href="https://ddws.de/brote:start" text:style-name="Internet_20_link" text:visited-style-name="Visited_20_Internet_20_Link">Bro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3::14:46</meta:creation-date>
    <dc:creator>Generated</dc:creator>
    <dc:date>2026-09-11T03::14:46</dc:date>
    <dc:language>en-US</dc:language>
    <meta:editing-cycles>1</meta:editing-cycles>
    <meta:editing-duration>PT0S</meta:editing-duration>
    <dc:title>brote:grill-kruste</dc:title>
  </office:meta>
</office:document-meta>
</file>