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bff2e2b9e8854d15f83d3000ac5c4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butter-toastbrot"/><text:bookmark-start text:name="__RefHeading___butter-toast_1"/><text:bookmark-start text:name="butter-toast"/>Butter-Toast<text:bookmark-end text:name="__RefHeading___butter-toast_1"/><text:bookmark-end text:name="butter-toast"/></text:h>
      <text:p text:style-name="Text_20_body"><draw:frame draw:style-name="media" draw:name="0" text:anchor-type="as-char" draw:z-index="0" svg:width="10.5833333333cm" svg:height="7.9375cm"><draw:image xlink:href="Pictures/17bff2e2b9e8854d15f83d3000ac5c4f.jpg" xlink:type="simple" xlink:show="embed" xlink:actuate="onLoad"/></draw:frame> <text:line-break/></text:p>
      <text:p text:style-name="Text_20_body">Toastbrot selber backen ist ganz einfach. Aber dafür bekommt ihr ein Brot, mit deutlich mehr Geschmack und Inhalt als das gekaufte Gegenstück. </text:p>
      <text:p text:style-name="Horizontal_20_Line"/>
      <text:p text:style-name="Text_20_body"><text:span text:style-name="Strong_20_Emphasis">Zutaten: </text:span> für zwei kl. Ultra-Backform <text:line-break/></text:p>
      <text:p text:style-name="Text_20_body">1000 g. Weizenmehl Typ 550 <text:line-break/>
600 g. Milch (ca. 30 g Milch zurückhalten um die Hefe aufzulösen) <text:line-break/>
20 g. Salz <text:line-break/>
10 g. Zucker <text:line-break/>
80 g. Butter <text:line-break/>
20 g. frische Hefe (oder 7 g Trockenhefe) <text:line-break/></text:p>
      <text:p text:style-name="Text_20_body"><text:span text:style-name="Strong_20_Emphasis">Zubereitung: </text:span> <text:line-break/>
Milch mit Zucker, Salz und der aufgelösten Hefe in eine Knetmaschine geben. Mehl dazu sieben und kurz ankneten, und 30 min. bei ca. 25°C abgedeckt stehen lassen. Nach dieser Zeit den Teig auf Stufe 1 5 Min. glatt kneten. Auf Stufe 2 10 min. Auskennten und den Teig weitere 30 Min. ruhen lassen. <text:line-break/>
Nun die Butterflocken nun unter arbeiten. Die Butter kommt nun erst zum Teig damit die Gluten ein guten „Gerüst“ aufbauen kann. Die Butter würde die Gerüstbildung verhindern / erschweren. <text:line-break/>
Den Teig nun auf der Arbeitsfläche ohne </text:p>
      <text:p text:style-name="Text_20_body">Die Butter kommt später hinzu.  </text:p>
      <text:p text:style-name="Text_20_body"><text:span text:style-name="Strong_20_Emphasis">Tip:</text:span> <text:line-break/></text:p>
      <text:p text:style-name="Text_20_body"><text:span text:style-name="Strong_20_Emphasis">Historie: </text:span> <text:line-break/>
7.7.2022 für diese Dokumentation</text:p>
      <text:p text:style-name="Horizontal_20_Line"/>
      <text:p text:style-name="Text_20_body"><text:a xlink:type="simple" xlink:href="https://ddws.de/brote:start" text:style-name="Internet_20_link" text:visited-style-name="Visited_20_Internet_20_Link">Brote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5::38:36</meta:creation-date>
    <dc:creator>Generated</dc:creator>
    <dc:date>2026-09-15T05::38:36</dc:date>
    <dc:language>en-US</dc:language>
    <meta:editing-cycles>1</meta:editing-cycles>
    <meta:editing-duration>PT0S</meta:editing-duration>
    <dc:title>brote:butter-toastbrot</dc:title>
  </office:meta>
</office:document-meta>
</file>