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4d0319cd30801c0153dfdaa7b591d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oetchen:weizenmisch-broetchen"/><text:bookmark-start text:name="__RefHeading___weizen-mischbroetchen_1"/><text:bookmark-start text:name="weizen-mischbroetchen"/>Weizen-Mischbrötchen<text:bookmark-end text:name="__RefHeading___weizen-mischbroetchen_1"/><text:bookmark-end text:name="weizen-mischbroetchen"/></text:h>
      <text:p text:style-name="Text_20_body"><draw:frame draw:style-name="media" draw:name="0" text:anchor-type="as-char" draw:z-index="0" svg:width="10.5833333333cm" svg:height="8.46666666667cm"><draw:image xlink:href="Pictures/684d0319cd30801c0153dfdaa7b591d2.png" xlink:type="simple" xlink:show="embed" xlink:actuate="onLoad"/></draw:frame> <text:line-break/>
… ein Brötchen welches ich selber entwickelt habe. Das Besondere ist der recht hohe Butteranteil und die Zugabe von Milch. Eine Übernacht-Stockgare sowie die Zugabe von Sauerteig ergibt die besondere Krumenstruktur. </text:p>
      <text:p text:style-name="Horizontal_20_Line"/>
      <text:p text:style-name="Text_20_body"><text:span text:style-name="Strong_20_Emphasis">Zutaten:</text:span> für 10 Brötchen á 90g <text:line-break/></text:p>
      <text:p text:style-name="Text_20_body">400 g Mehl Type 550 <text:line-break/>
100 g. Roggenmehl Type 610 <text:line-break/>
150 ml Milch <text:line-break/>
160 ml Wasser <text:line-break/>
10 g Salz <text:line-break/>
20 g Hefe <text:line-break/>
100 g Butter <text:line-break/>
1 Tl Zucker <text:line-break/>
1 Tl Backmalz <text:line-break/>
1 Tl Brotgewürz <text:line-break/></text:p>
      <text:p text:style-name="Text_20_body"><text:span text:style-name="Strong_20_Emphasis">Sauerteig ASG </text:span> <text:line-break/>
20 g ASG Weizen <text:line-break/>
25 g Weizenmehl Type 550 <text:line-break/>
20 g Wasser <text:line-break/></text:p>
      <text:p text:style-name="Text_20_body"><text:span text:style-name="Strong_20_Emphasis">Zubereitung:</text:span> <text:line-break/>
Für den Sauerteig die Zutaten verkneten und an einem warmen Ort für 5-8 Std. gehen lassen. <text:line-break/>Der Sauerteig ist relativ fest. Typisch <text:span text:style-name="Strong_20_Emphasis">Lievito Madre</text:span>.  <text:line-break/>
Die Hefe, Zucker im Wasser aufschlemmen und mit etwas Mehl für 5 Min. „anspringen“ lassen. <text:line-break/>
Weitere trockene Zutaten mischen und mit der Milch in eine Schüssel (Anschlagmaschine) geben. Die Hefe-Zucker-Mischung auch mit Zugeben und 3 Min. auf kleiner Stufe ankneten. Die Butter Flocken weise, und den Sauerteig  mit einarbeiten, die Geschwindigkeit erhöhen und weitere 8 Min. auskennten, und 30 min. ruhen lassen <text:line-break/>
Den Teig einmal „Dehnen und Falten“. weitere 10 min. ruhen lassen. Den Teig nun in eine GärBox geben und Übernacht (12-16Std.) im Kühlschrank reifen lassen. <text:line-break/>
Am folge Tag sollte das Volumen sich verdoppelt haben und kann weiter bearbeitet werden. Den Teig auf Temperatur (ca. 20°C) bringen /stehen lassen. Teig vorsichtig aus der Box, auf eine leicht bemehlte Arbeitsfläche stürzen und zur gewünschten Größe portionieren / abstechen. Die Teiglinge in die gewünschte Form schleifen, etwas platt drücken und abgedeckt ca. 2 Std.. bei Raumtemperatur entspannen lassen. Den Ofen mit einem Backblech o. Stein auf 230°C Umluft aufheizen. <text:line-break/>
Die Teiglinge mit Mehl bestauben und den typischen Schnitt geben und weitere 20 Min. abgedeckt gehen lassen. Das Volumen der Teiglinge sollte sich verdoppelt haben. ggf weiter aufgehen lassen. <text:line-break/>
Die Bötchen nun mit viel Dampf in den Ofen „einschießen“ und für 15 Min. bis zur gewünschten bräune ausbacken.  Auf ein Gitter zum abkühlen absetzen.</text:p>
      <text:p text:style-name="Text_20_body"><text:span text:style-name="Strong_20_Emphasis">Tip:</text:span> <text:line-break/>
Wenn der Teig aus der Übernachtgare kommt sollte der Teig genügend Zeit haben um auf gut 20°C zu kommen. Dadurch werden die Brötchen durch den Ofentrieb schöner aufgehen.<text:line-break/>
Zugabe mit einem Sauerteig für eine besseren Geschmack und Krumenstrucktur <text:line-break/></text:p>
      <text:p text:style-name="Text_20_body"><text:span text:style-name="Strong_20_Emphasis">Historie:</text:span> <text:line-break/>
20.1.25 ein weiteres mal mit Stockgare für 16 Std. im Kühlschrank.<text:line-break/>
4.5.25 mit Zugabe von einem Weizen-Sauerteig ASG</text:p>
      <text:p text:style-name="Horizontal_20_Line"/>
      <text:p text:style-name="Text_20_body"><text:a xlink:type="simple" xlink:href="https://ddws.de/broetchen" text:style-name="Internet_20_link" text:visited-style-name="Visited_20_Internet_20_Link">Brötchen</text:a>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9::28:01</meta:creation-date>
    <dc:creator>Generated</dc:creator>
    <dc:date>2026-09-01T09::28:01</dc:date>
    <dc:language>en-US</dc:language>
    <meta:editing-cycles>1</meta:editing-cycles>
    <meta:editing-duration>PT0S</meta:editing-duration>
    <dc:title>broetchen:weizenmisch-broetchen</dc:title>
  </office:meta>
</office:document-meta>
</file>