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roetchen:kartoffel-laugenbroetchen"/><text:bookmark-start text:name="__RefHeading___kartoffel_-_laugenbroetchen_1"/><text:bookmark-start text:name="kartoffel_-_laugenbroetchen"/>Kartoffel - Laugenbrötchen<text:bookmark-end text:name="__RefHeading___kartoffel_-_laugenbroetchen_1"/><text:bookmark-end text:name="kartoffel_-_laugenbroetchen"/></text:h>
      <text:p text:style-name="Text_20_body">… mit Süßkartoffeln und Hagel-Salz.<text:line-break/></text:p>
      <text:p text:style-name="Horizontal_20_Line"/>
      <text:p text:style-name="Text_20_body"><text:span text:style-name="Strong_20_Emphasis">Zutaten:</text:span> <text:line-break/></text:p>
      <text:p text:style-name="Text_20_body"><text:span text:style-name="Strong_20_Emphasis">Zubereitung:</text:span> <text:line-break/></text:p>
      <text:p text:style-name="Text_20_body"><text:span text:style-name="Strong_20_Emphasis">Tip:</text:span> <text:line-break/></text:p>
      <text:p text:style-name="Text_20_body"><text:span text:style-name="Strong_20_Emphasis">Historie:</text:span> <text:line-break/></text:p>
      <text:p text:style-name="Horizontal_20_Line"/>
      <text:p text:style-name="Text_20_body"><text:a xlink:type="simple" xlink:href="https://ddws.de/broetchen" text:style-name="Internet_20_link" text:visited-style-name="Visited_20_Internet_20_Link">Brötchen</text:a><text:line-break/>
<text:a xlink:type="simple" xlink:href="https://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1::40:10</meta:creation-date>
    <dc:creator>Generated</dc:creator>
    <dc:date>2026-09-14T01::40:10</dc:date>
    <dc:language>en-US</dc:language>
    <meta:editing-cycles>1</meta:editing-cycles>
    <meta:editing-duration>PT0S</meta:editing-duration>
    <dc:title>broetchen:kartoffel-laugenbroetchen</dc:title>
  </office:meta>
</office:document-meta>
</file>