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ef9c92e2c5075c6657a885780cf3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ilagen:tiroler_knoedel_trio"/><text:bookmark-start text:name="__RefHeading___tiroler_knoedeltrio_1"/><text:bookmark-start text:name="tiroler_knoedeltrio"/>Tiroler Knödeltrio<text:bookmark-end text:name="__RefHeading___tiroler_knoedeltrio_1"/><text:bookmark-end text:name="tiroler_knoedeltrio"/></text:h>
      <text:p text:style-name="Text_20_body">… Rote Bete-, Spinat- und Käseknödel in feiner Salbeibutter auf traditionelle Art <text:line-break/>
<draw:frame draw:style-name="media" draw:name="0" text:anchor-type="as-char" draw:z-index="0" svg:width="10.5833333333cm" svg:height="6.20888888889cm"><draw:image xlink:href="Pictures/93ef9c92e2c5075c6657a885780cf3ed.png" xlink:type="simple" xlink:show="embed" xlink:actuate="onLoad"/></draw:frame></text:p>
      <text:p text:style-name="Horizontal_20_Line"/>
      <text:p text:style-name="Text_20_body"><text:span text:style-name="Strong_20_Emphasis">Zutaten:</text:span> für 6 Portionen<text:line-break/></text:p>
      <text:p text:style-name="Text_20_body"><text:span text:style-name="Emphasis">für Spinatknödel</text:span> <text:line-break/></text:p>
      <text:p text:style-name="Text_20_body">150 g altbackenes Brot (gewürfelt) <text:line-break/>
2 Eier <text:line-break/>
1 Knoblauchzehe (gehackt) <text:line-break/>
400 g Blattspinat <text:line-break/>
etwas Butter <text:line-break/>
1/2 Zwiebel (gewürfelt) <text:line-break/>
etwas Muskatnuss <text:line-break/>
50 g Magerquark <text:line-break/>
2 El Mehl <text:line-break/>
etwas Milch <text:line-break/></text:p>
      <text:p text:style-name="Text_20_body"><text:span text:style-name="Emphasis">für Rote Bete Knödel </text:span> <text:line-break/></text:p>
      <text:p text:style-name="Text_20_body">150 g Rote Bete (gekocht) <text:line-break/>
2-3 Salbeiblätter <text:line-break/>
150 g altbackenes Brot (gewürfelt) <text:line-break/>
2 Eier <text:line-break/>
etwas Butter <text:line-break/>
1/2 Zwiebel (gewürfelt) <text:line-break/>
50 g Magerquark <text:line-break/>
Messerspitze Kümmel (gemahlen ) <text:line-break/>
Salz &amp; Pfeffer <text:line-break/></text:p>
      <text:p text:style-name="Text_20_body"><text:span text:style-name="Emphasis"> für Käseködel </text:span> <text:line-break/></text:p>
      <text:p text:style-name="Text_20_body">Gruyère Käse<text:line-break/>
150 g altbackenes Brot (gewürfelt) <text:line-break/>
2 Eier <text:line-break/>
2 EL Speisestärke <text:line-break/>
etwas Milch <text:line-break/>
etwas Muskatnuss <text:line-break/></text:p>
      <text:p text:style-name="Text_20_body">und 
80 g Butter <text:line-break/>
Salbeiblätter <text:line-break/></text:p>
      <text:p text:style-name="Text_20_body"><text:span text:style-name="Strong_20_Emphasis">Zubereitung:</text:span> <text:line-break/>
<text:span text:style-name="Strong_20_Emphasis">1. Spinatknödel:</text:span> Etwas Butter in einer Pfanne erhitzen. Zwiebel und Knoblauch darin anschwitzen. Muskatnuss und Spinat hinzugeben und unter geschlossenem Deckel gar kochen. Den Spinat danach kurz abkühlen lassen. Mit den beiden Eiern pürieren. 150 g altbackenes Brot in eine Schale geben. Quark, Mehl, Spinatmasse und etwas Milch darüber verteilen. Ca. 20 Minuten ruhen lassen. <text:line-break/></text:p>
      <text:p text:style-name="Text_20_body"><text:span text:style-name="Strong_20_Emphasis">2. Rote Bete-Knödel:</text:span> Etwas Butter in einer Pfanne erhitzen. Zwiebel darin anschwitzen. Rote Beete, Kümmel, Salbei, Salz, Pfeffer, Eier und angeschwitzte Zwiebeln in eine Schale geben und fein pürieren. 150 g altbackenes Brot in eine Schale geben. Die pürierte Masse und Quark darüber geben und alles gut vermengen. Ca. 20 Minuten ruhen lassen. <text:line-break/></text:p>
      <text:p text:style-name="Text_20_body"><text:span text:style-name="Strong_20_Emphasis">3. Käseknödel:</text:span> 150 g altbackenes Brot in eine Schale geben. Eier, etwas Milch, Speisestärke, Salz, Pfeffer und etwas Muskatnuss darüber geben. Den Käse reiben und ebenfalls hinzufügen. Alles gut miteinander vermengen. Ca. 20 Minuten ruhen lassen. <text:line-break/></text:p>
      <text:p text:style-name="Text_20_body"><text:span text:style-name="Strong_20_Emphasis">4. Knödel kochen:</text:span> Wasser in 3 Töpfen erhitzen. Aus den einzelnen Massen viele kleine Klöße formen und jeweils ca. 10 Minuten garen.</text:p>
      <text:p text:style-name="Text_20_body">Butter in einer Pfanne erhitzen. Salbei klein schneiden und hinzugeben.</text:p>
      <text:p text:style-name="Text_20_body">Die Knödel auf einem Teller servieren, mit der Salbeibutter und optional etwas Käse verfeinern.</text:p>
      <text:p text:style-name="Text_20_body"><text:span text:style-name="Strong_20_Emphasis">Tip:</text:span> <text:line-break/></text:p>
      <text:p text:style-name="Text_20_body"><text:span text:style-name="Strong_20_Emphasis">Historie:</text:span> <text:line-break/></text:p>
      <text:p text:style-name="Horizontal_20_Line"/>
      <text:p text:style-name="Text_20_body"><text:a xlink:type="simple" xlink:href="https://ddws.de/beilagen:start" text:style-name="Internet_20_link" text:visited-style-name="Visited_20_Internet_20_Link">Beilag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3::53:52</meta:creation-date>
    <dc:creator>Generated</dc:creator>
    <dc:date>2026-09-11T03::53:52</dc:date>
    <dc:language>en-US</dc:language>
    <meta:editing-cycles>1</meta:editing-cycles>
    <meta:editing-duration>PT0S</meta:editing-duration>
    <dc:title>beilagen:tiroler_knoedel_trio</dc:title>
  </office:meta>
</office:document-meta>
</file>