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d7a9cef12d7b298e7f4a2b12746e8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ilagen:boehmische-knoedel"/><text:bookmark-start text:name="__RefHeading___boehmische_knoedel_1"/><text:bookmark-start text:name="boehmische_knoedel"/>Böhmische Knödel<text:bookmark-end text:name="__RefHeading___boehmische_knoedel_1"/><text:bookmark-end text:name="boehmische_knoedel"/></text:h>
      <text:p text:style-name="Text_20_body">Köstliche original böhmische Knödel werden gern als Beilage gereicht. Das Rezept wird mit Hefe zubereitet. Schmeckt bestimmt der ganzen Familie.</text:p>
      <text:p text:style-name="Text_20_body"><draw:frame draw:style-name="media" draw:name="0" text:anchor-type="as-char" draw:z-index="0" svg:width="10.5833333333cm" svg:height="6.99865591398cm"><draw:image xlink:href="Pictures/4d7a9cef12d7b298e7f4a2b12746e88c.jpg" xlink:type="simple" xlink:show="embed" xlink:actuate="onLoad"/></draw:frame>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 <text:line-break/></text:p>
      <text:p text:style-name="Text_20_body"><text:span text:style-name="Strong_20_Emphasis"> Historie:</text:span> <text:line-break/></text:p>
      <text:p text:style-name="Horizontal_20_Line"/>
      <text:p text:style-name="Text_20_body"><text:a xlink:type="simple" xlink:href="https://ddws.de/beilagen:start" text:style-name="Internet_20_link" text:visited-style-name="Visited_20_Internet_20_Link">Beilagen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6::35:08</meta:creation-date>
    <dc:creator>Generated</dc:creator>
    <dc:date>2026-08-30T16::35:08</dc:date>
    <dc:language>en-US</dc:language>
    <meta:editing-cycles>1</meta:editing-cycles>
    <meta:editing-duration>PT0S</meta:editing-duration>
    <dc:title>beilagen:boehmische-knoedel</dc:title>
  </office:meta>
</office:document-meta>
</file>