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248012a9672e8c9e3638da1d37c08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acken_kuchen:rueblietorte"/><text:bookmark-start text:name="__RefHeading___rueblie-torte_aus_der_schweiz_1"/><text:bookmark-start text:name="rueblie-torte_aus_der_schweiz"/>Rüblie-Torte aus der Schweiz<text:bookmark-end text:name="__RefHeading___rueblie-torte_aus_der_schweiz_1"/><text:bookmark-end text:name="rueblie-torte_aus_der_schweiz"/></text:h>
      <text:p text:style-name="Text_20_body"><draw:frame draw:style-name="media" draw:name="0" text:anchor-type="as-char" draw:z-index="0" svg:width="10.5833333333cm" svg:height="8.56588541667cm"><draw:image xlink:href="Pictures/26248012a9672e8c9e3638da1d37c08f.jpeg" xlink:type="simple" xlink:show="embed" xlink:actuate="onLoad"/></draw:frame> <text:line-break/>
Diese Rüeblitorte mit Frischkäsequarkfüllung kommt genau richtig zum Osternachmittagskaffee: sie ist extrem saftig, aromatisch und einfach nur köstlich!</text:p>
      <text:p text:style-name="Horizontal_20_Line"/>
      <text:p text:style-name="Text_20_body"><text:span text:style-name="Strong_20_Emphasis">Zutaten:</text:span> <text:line-break/>
<text:span text:style-name="Emphasis">Für Kuchenmasse</text:span> <text:line-break/>
4 Eiweiss<text:line-break/>
1 Prise Salz<text:line-break/>
70 g Kristallzucker<text:line-break/>
4 Eigelbe<text:line-break/>
1 Prise Salz<text:line-break/>
50 g Kristallzucker<text:line-break/>
150 g Butter weich<text:line-break/>
50 g Vollmilch<text:line-break/>
100 g Haselnüsse, gemahlen<text:line-break/>
etwas Orangenabrieb<text:line-break/>
180 g Weissmehl (Weizenmehl Type 550)<text:line-break/>
14 g Backpulver<text:line-break/>
240 g Karotten, gerieben (Rüebli geraffelt)<text:line-break/></text:p>
      <text:p text:style-name="Text_20_body"><text:span text:style-name="Emphasis">Für die Frischkäsefüllung</text:span> <text:line-break/>
500 g Sahne<text:line-break/>
40 g Kristallzucker <text:line-break/>
180 g Frischkäse <text:line-break/>
120 g Magerquark<text:line-break/>
2 Päckchen Sahnesteif</text:p>
      <text:p text:style-name="Text_20_body"><text:span text:style-name="Strong_20_Emphasis">Zubereitung:</text:span> Boden <text:line-break/>
Zuerst die Karotten schälen und reiben, abgedeckt zur Seite stellen<text:line-break/>
Den Backofen auf 190°C Ober-/Unterhitze aufheizen<text:line-break/>
Die Eier trennen und das Eiweiss mit einer Prise Salz und dem Zucker zu steifem Schnee aufschlagen.<text:line-break/></text:p>
      <text:p text:style-name="Text_20_body">Danach ebenfalls eine Prise Salz, Zucker, Butter, Milch, Haselnüsse und Orangenabrieb zum Eigelb geben und alles zusammen zu einer cremigen Masse aufschlagen. <text:line-break/></text:p>
      <text:p text:style-name="Text_20_body">Anschliessend die geriebenen Rüebli (Karotten) zur Eigelbmasse geben.
Das Backpulver zum Mehl mischen, zur Eigelbmasse geben und nur noch schonend unter die Masse ziehen.
Danach den Eischnee vorsichtig unter die Eigelbmasse ziehen.<text:line-break/></text:p>
      <text:p text:style-name="Text_20_body">Einen Tortenring mit Backpapier auskleiden und die Kuchenmasse gleichmässig darin verteilen.
Den Backofen auf 190°C Ober-/Unterhitze vorheizen und den Kuchen ca. 50 Min. goldgelb backen.
Nach dem Backen den Kuchen gut auskühlen lassen und erst dann ausformen.<text:line-break/></text:p>
      <text:p text:style-name="Text_20_body"><text:span text:style-name="Strong_20_Emphasis">Frischkäse-Creme</text:span> <text:line-break/>
Die Sahne mit dem Zucker in der Küchenmaschine steif aufschlagen und den Sahnesteif zufügen.
Den Frischkäse zum Magerquark in eine Schüssel geben und alles zusammen glattrühren, dann die Sahne unterhebn.
Danach den gut ausgekühlten Kuchen mittig einmal aufschneiden.
Einen Tortenring mit einer Randfolie auskleiden und eine Lage des Kuchens hineinlegen.<text:line-break/>
Anschliessend die aufgeschlagene Sahne vorsichtig unter die Frischkäse-Quark-Creme ziehen.
Danach die Frischkäsecreme gleichmässig auf den vorbereiteten Kuchenboden verteilen und glattstreichen.
Den zweiten Kuchenboden mit der Schnittfläche nach oben auf die Creme legen und leicht andrücken.
Anschliessend den Kuchen für 2 Std. kühlstellen.<text:line-break/>
Nach der Kühldauer den Tortenring und die Randfolie vorsichtig vom Kuchen entfernen und den Kuchen geniessen.</text:p>
      <text:p text:style-name="Text_20_body"><text:span text:style-name="Strong_20_Emphasis">Tip:</text:span>
Erst wenn der Kuchen kalt ist diesen dann ausformen. </text:p>
      <text:p text:style-name="Text_20_body"><text:span text:style-name="Strong_20_Emphasis">Historie:</text:span> <text:line-break/></text:p>
      <text:p text:style-name="Horizontal_20_Line"/>
      <text:p text:style-name="Text_20_body"><text:a xlink:type="simple" xlink:href="https://ddws.de/backen_kuchen" text:style-name="Internet_20_link" text:visited-style-name="Visited_20_Internet_20_Link">backen_kuchen:</text:a> <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03::09:57</meta:creation-date>
    <dc:creator>Generated</dc:creator>
    <dc:date>2026-09-01T03::09:57</dc:date>
    <dc:language>en-US</dc:language>
    <meta:editing-cycles>1</meta:editing-cycles>
    <meta:editing-duration>PT0S</meta:editing-duration>
    <dc:title>backen_kuchen:rueblietorte</dc:title>
  </office:meta>
</office:document-meta>
</file>