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68d111ea6abf273902a8d492cfb6c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en_kuchen:germknoedel-kaesekuchen"/><text:bookmark-start text:name="__RefHeading___germkoedel-kaesekuchen_1"/><text:bookmark-start text:name="germkoedel-kaesekuchen"/>Germködel-Käsekuchen<text:bookmark-end text:name="__RefHeading___germkoedel-kaesekuchen_1"/><text:bookmark-end text:name="germkoedel-kaesekuchen"/></text:h>
      <text:p text:style-name="Text_20_body"><draw:frame draw:style-name="media" draw:name="0" text:anchor-type="as-char" draw:z-index="0" svg:width="10.5833333333cm" svg:height="4.7625cm"><draw:image xlink:href="Pictures/6668d111ea6abf273902a8d492cfb6cd.jpeg" xlink:type="simple" xlink:show="embed" xlink:actuate="onLoad"/></draw:frame> <text:line-break/>
… eine Varintes des geb. Käsekuchen mit Mohn-Kleckse und Fruchtmarmelade. <text:line-break/>
Aufgrundlage unseres Grundrezept vom geb. Käsekuchen.</text:p>
      <text:p text:style-name="Horizontal_20_Line"/>
      <text:p text:style-name="Text_20_body"><text:span text:style-name="Strong_20_Emphasis">Zutaten:</text:span> für eine 24er Springform <text:line-break/></text:p>
      <text:p text:style-name="Text_20_body">…für den Mürbteig <text:line-break/>
200 g Mehl Type 405 <text:line-break/>
7 g Backpulver <text:line-break/>
75 g Zucker <text:line-break/>
65 g Butter <text:line-break/>
1 TL Vanillezucker <text:line-break/>
1 Ei  <text:line-break/></text:p>
      <text:p text:style-name="Text_20_body">… für die Mohnfüllung <text:line-break/>
100 g Milch <text:line-break/>
75 g Zucker <text:line-break/>
75 g Back-Mohn gemahlen <text:line-break/>
30 g Weichweizengrieß <text:line-break/></text:p>
      <text:p text:style-name="Text_20_body">…. für den Germ- / Käse-Masse <text:line-break/>
500 g Quark Magerstufe <text:line-break/>
200 g Schmand <text:line-break/>
150 g Zucker <text:line-break/>
1 Vanilleschote <text:line-break/>
1 Päckchen Vanillepuddingpulver <text:line-break/>
3 Eier <text:line-break/></text:p>
      <text:p text:style-name="Text_20_body">150 ml Öl <text:line-break/>
100 g Pflaumenmus o. eine andere Marmedade / Kovitüre </text:p>
      <text:p text:style-name="Text_20_body"><text:span text:style-name="Strong_20_Emphasis">Zubereitung:</text:span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
16.11.2024 erster Kuchen mit einer Marmelade aus Brombeeren da wir keinen Pflaumenmus meht hatten</text:p>
      <text:p text:style-name="Horizontal_20_Line"/>
      <text:p text:style-name="Text_20_body"><text:a xlink:type="simple" xlink:href="https://ddws.de/backen_kuchen" text:style-name="Internet_20_link" text:visited-style-name="Visited_20_Internet_20_Link">backen_kuchen: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35:16</meta:creation-date>
    <dc:creator>Generated</dc:creator>
    <dc:date>2026-09-06T19::35:16</dc:date>
    <dc:language>en-US</dc:language>
    <meta:editing-cycles>1</meta:editing-cycles>
    <meta:editing-duration>PT0S</meta:editing-duration>
    <dc:title>backen_kuchen:germknoedel-kaesekuchen</dc:title>
  </office:meta>
</office:document-meta>
</file>